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3D8000002A11BEE1AA6.png" manifest:media-type="image/png"/>
  <manifest:file-entry manifest:full-path="Pictures/10000001000007060000037CBBC2A3B7.png" manifest:media-type="image/png"/>
  <manifest:file-entry manifest:full-path="Pictures/10000001000007E0000003B845DF3305.png" manifest:media-type="image/png"/>
  <manifest:file-entry manifest:full-path="Pictures/1000000100000100000000DDD1F1D1B7.png" manifest:media-type="image/png"/>
  <manifest:file-entry manifest:full-path="Pictures/10000001000003D8000002A1FF485C13.png" manifest:media-type="image/png"/>
  <manifest:file-entry manifest:full-path="Pictures/10000001000000CD000000B0EBA9330A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Mono" svg:font-family="FreeMono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Verdana" svg:font-family="Verdana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standard">
      <style:graphic-properties draw:fill="solid" draw:fill-color="#000000" draw:textarea-horizontal-align="justify" draw:textarea-vertical-align="middle" draw:auto-grow-height="false" fo:min-height="14.202cm" fo:min-width="32.228cm" loext:decorative="false"/>
    </style:style>
    <style:style style:name="pr1" style:family="presentation" style:parent-style-name="Title-title">
      <style:graphic-properties draw:stroke="none" svg:stroke-width="0.035cm" draw:stroke-linejoin="miter" draw:fill="none" draw:textarea-vertical-align="bottom" draw:auto-grow-height="false" draw:fit-to-size="false" style:shrink-to-fit="false" fo:min-height="3.181cm" fo:padding-top="0.141cm" fo:padding-bottom="0.141cm" fo:padding-left="0cm" fo:padding-right="0.141cm" fo:wrap-option="wrap" loext:decorative="false"/>
      <style:paragraph-properties style:writing-mode="lr-tb"/>
    </style:style>
    <style:style style:name="pr2" style:family="presentation" style:parent-style-name="Title-outline1">
      <style:graphic-properties draw:stroke="none" svg:stroke-width="0.035cm" draw:stroke-linejoin="miter" draw:fill="none" draw:textarea-vertical-align="top" draw:auto-grow-height="false" draw:fit-to-size="false" style:shrink-to-fit="false" fo:min-height="10.798cm" fo:padding-top="0.141cm" fo:padding-bottom="0.141cm" fo:padding-left="0.141cm" fo:padding-right="0.141cm" fo:wrap-option="wrap" loext:decorative="false"/>
      <style:paragraph-properties style:writing-mode="lr-tb"/>
    </style:style>
    <style:style style:name="pr3" style:family="presentation" style:parent-style-name="Title-notes" style:list-style-name="L3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125cm" fo:padding-bottom="0.125cm" fo:padding-left="0.25cm" fo:padding-right="0.25cm" fo:wrap-option="wrap" loext:decorative="false"/>
      <style:paragraph-properties style:writing-mode="lr-tb"/>
    </style:style>
    <style:style style:name="pr4" style:family="presentation" style:parent-style-name="_31__5f_Bullet_20_Slide-outline1">
      <style:graphic-properties draw:stroke="none" svg:stroke-width="0.035cm" draw:stroke-linejoin="miter" draw:fill="none" draw:textarea-vertical-align="top" draw:auto-grow-height="false" draw:fit-to-size="false" style:shrink-to-fit="false" fo:min-height="10.798cm" fo:padding-top="0.141cm" fo:padding-bottom="0.141cm" fo:padding-left="0.141cm" fo:padding-right="0.141cm" fo:wrap-option="wrap" loext:decorative="false"/>
      <style:paragraph-properties style:writing-mode="lr-tb"/>
    </style:style>
    <style:style style:name="pr5" style:family="presentation" style:parent-style-name="_31__5f_Bullet_20_Slide-title">
      <style:graphic-properties draw:stroke="none" svg:stroke-width="0.035cm" draw:stroke-linejoin="miter" draw:fill="none" draw:textarea-vertical-align="middle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pr6" style:family="presentation" style:parent-style-name="_31__5f_Bullet_20_Slide-notes">
      <style:graphic-properties draw:fill-color="#ffffff" draw:auto-grow-height="true" fo:min-height="11.429cm" loext:decorative="false"/>
      <style:paragraph-properties style:writing-mode="lr-tb"/>
    </style:style>
    <style:style style:name="pr7" style:family="presentation" style:parent-style-name="Bullet_20_Slide-outline1">
      <style:graphic-properties draw:stroke="none" svg:stroke-width="0.035cm" draw:stroke-linejoin="miter" draw:fill="none" draw:textarea-vertical-align="top" draw:auto-grow-height="false" draw:fit-to-size="false" style:shrink-to-fit="false" fo:min-height="10.798cm" fo:padding-top="0.141cm" fo:padding-bottom="0.141cm" fo:padding-left="0.141cm" fo:padding-right="0.141cm" fo:wrap-option="wrap" loext:decorative="false"/>
      <style:paragraph-properties style:writing-mode="lr-tb"/>
    </style:style>
    <style:style style:name="pr8" style:family="presentation" style:parent-style-name="Bullet_20_Slide-title">
      <style:graphic-properties draw:stroke="none" svg:stroke-width="0.035cm" draw:stroke-linejoin="miter" draw:fill="none" draw:textarea-vertical-align="middle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pr9" style:family="presentation" style:parent-style-name="Bullet_20_Slide-notes">
      <style:graphic-properties draw:fill-color="#ffffff" draw:auto-grow-height="true" fo:min-height="11.429cm" loext:decorative="false"/>
      <style:paragraph-properties style:writing-mode="lr-tb"/>
    </style:style>
    <style:style style:name="pr10" style:family="presentation" style:parent-style-name="Bullet_20_Slide_5f_-outline1">
      <style:graphic-properties draw:stroke="none" svg:stroke-width="0.035cm" draw:stroke-linejoin="miter" draw:fill="none" draw:textarea-vertical-align="top" draw:auto-grow-height="false" draw:fit-to-size="false" style:shrink-to-fit="false" fo:min-height="10.798cm" fo:padding-top="0.141cm" fo:padding-bottom="0.141cm" fo:padding-left="0.141cm" fo:padding-right="0.141cm" fo:wrap-option="wrap" loext:decorative="false"/>
      <style:paragraph-properties style:writing-mode="lr-tb"/>
    </style:style>
    <style:style style:name="pr11" style:family="presentation" style:parent-style-name="Bullet_20_Slide_5f_-title">
      <style:graphic-properties draw:stroke="none" svg:stroke-width="0.035cm" draw:stroke-linejoin="miter" draw:fill="none" draw:textarea-vertical-align="middle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pr12" style:family="presentation" style:parent-style-name="Bullet_20_Slide_5f_-notes">
      <style:graphic-properties draw:fill-color="#ffffff" draw:auto-grow-height="true" fo:min-height="11.429cm" loext:decorative="false"/>
      <style:paragraph-properties style:writing-mode="lr-tb"/>
    </style:style>
    <style:style style:name="pr13" style:family="presentation" style:parent-style-name="_31__5f_Bullet_20_Slide_5f_-outline1">
      <style:graphic-properties draw:stroke="none" svg:stroke-width="0.035cm" draw:stroke-linejoin="miter" draw:fill="none" draw:textarea-horizontal-align="left" draw:textarea-vertical-align="top" draw:auto-grow-height="false" draw:fit-to-size="false" style:shrink-to-fit="false" fo:min-height="10.798cm" fo:padding-top="0.141cm" fo:padding-bottom="0.141cm" fo:padding-left="0.141cm" fo:padding-right="0.141cm" fo:wrap-option="wrap" loext:decorative="false"/>
      <style:paragraph-properties style:writing-mode="lr-tb"/>
    </style:style>
    <style:style style:name="pr14" style:family="presentation" style:parent-style-name="_31__5f_Bullet_20_Slide_5f_-title">
      <style:graphic-properties draw:stroke="none" svg:stroke-width="0.035cm" draw:stroke-linejoin="miter" draw:fill="none" draw:textarea-vertical-align="middle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pr15" style:family="presentation" style:parent-style-name="_31__5f_Bullet_20_Slide_5f_-notes">
      <style:graphic-properties draw:fill-color="#ffffff" draw:auto-grow-height="true" fo:min-height="11.429cm" loext:decorative="false"/>
      <style:paragraph-properties style:writing-mode="lr-tb"/>
    </style:style>
    <style:style style:name="P1" style:family="paragraph">
      <style:paragraph-properties fo:margin-left="0.113cm" fo:margin-right="0.113cm" fo:margin-top="0cm" fo:margin-bottom="0cm" fo:line-height="100%" fo:text-align="left" fo:text-indent="0cm" loext:tab-stop-distance="0cm">
        <style:tab-stops>
          <style:tab-stop style:position="0cm"/>
        </style:tab-stops>
      </style:paragraph-properties>
      <style:text-properties fo:hyphenate="false"/>
    </style:style>
    <style:style style:name="P2" style:family="paragraph">
      <loext:graphic-properties draw:fill="none"/>
      <style:paragraph-properties fo:text-align="center" style:font-independent-line-spacing="true"/>
      <style:text-properties fo:font-size="30pt"/>
    </style:style>
    <style:style style:name="P3" style:family="paragraph">
      <style:paragraph-properties fo:margin-left="0cm" fo:margin-right="0.113cm" fo:margin-top="0.176cm" fo:margin-bottom="0cm" fo:line-height="100%" fo:text-align="left" fo:text-indent="0cm" loext:tab-stop-distance="0cm" style:writing-mode="lr-tb">
        <style:tab-stops>
          <style:tab-stop style:position="0cm"/>
        </style:tab-stops>
      </style:paragraph-properties>
      <style:text-properties fo:hyphenate="false"/>
    </style:style>
    <style:style style:name="P4" style:family="paragraph">
      <loext:graphic-properties draw:fill="none"/>
      <style:paragraph-properties fo:text-align="center" style:font-independent-line-spacing="true"/>
      <style:text-properties fo:font-size="24pt"/>
    </style:style>
    <style:style style:name="P5" style:family="paragraph">
      <loext:graphic-properties draw:fill="none" draw:fill-color="#ffffff"/>
      <style:paragraph-properties fo:margin-top="0cm" fo:margin-bottom="0cm" fo:line-height="100%" fo:text-align="left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style:font-style-asian="normal" style:font-weight-asian="normal" style:font-style-complex="normal" style:font-weight-complex="normal"/>
    </style:style>
    <style:style style:name="P6" style:family="paragraph">
      <style:paragraph-properties fo:margin-left="0cm" fo:margin-right="0.113cm" fo:margin-top="0.499cm" fo:margin-bottom="0cm" fo:line-height="100%" fo:text-align="left" fo:text-indent="0cm" style:punctuation-wrap="simple" style:writing-mode="lr-tb"/>
      <style:text-properties fo:hyphenate="false"/>
    </style:style>
    <style:style style:name="P7" style:family="paragraph">
      <loext:graphic-properties draw:fill="none"/>
      <style:paragraph-properties fo:text-align="center" style:font-independent-line-spacing="true"/>
      <style:text-properties fo:font-size="22pt"/>
    </style:style>
    <style:style style:name="P8" style:family="paragraph">
      <style:paragraph-properties fo:text-align="left" style:writing-mode="lr-tb"/>
    </style:style>
    <style:style style:name="P9" style:family="paragraph">
      <loext:graphic-properties draw:fill="none"/>
      <style:paragraph-properties fo:text-align="center" style:font-independent-line-spacing="true"/>
      <style:text-properties fo:color="#ffffff" loext:opacity="100%" fo:font-size="40pt" fo:font-weight="bold" style:font-size-asian="40pt" style:font-weight-asian="bold" style:font-size-complex="40pt" style:font-weight-complex="bold"/>
    </style:style>
    <style:style style:name="P10" style:family="paragraph">
      <loext:graphic-properties draw:fill-color="#ffffff"/>
    </style:style>
    <style:style style:name="P11" style:family="paragraph">
      <style:paragraph-properties fo:text-align="left"/>
    </style:style>
    <style:style style:name="P12" style:family="paragraph">
      <loext:graphic-properties draw:fill="none"/>
      <style:paragraph-properties fo:text-align="left" style:font-independent-line-spacing="true"/>
      <style:text-properties fo:font-size="22pt"/>
    </style:style>
    <style:style style:name="P13" style:family="paragraph">
      <style:paragraph-properties fo:margin-left="0cm" fo:margin-right="0.113cm" fo:margin-top="0.398cm" fo:margin-bottom="0cm" fo:line-height="100%" fo:text-align="left" fo:text-indent="0cm" style:punctuation-wrap="simple" style:writing-mode="lr-tb"/>
      <style:text-properties fo:hyphenate="false"/>
    </style:style>
    <style:style style:name="P14" style:family="paragraph">
      <loext:graphic-properties draw:fill="none"/>
      <style:paragraph-properties fo:text-align="center"/>
    </style:style>
    <style:style style:name="P15" style:family="paragraph">
      <loext:graphic-properties draw:fill="solid" draw:fill-color="#000000"/>
      <style:paragraph-properties fo:text-align="center"/>
    </style:style>
    <style:style style:name="P16" style:family="paragraph">
      <style:paragraph-properties fo:margin-left="0cm" fo:margin-right="0.113cm" fo:margin-top="0.5cm" fo:margin-bottom="0cm" fo:line-height="100%" fo:text-align="left" fo:text-indent="0cm" style:punctuation-wrap="simple" loext:tab-stop-distance="0cm" style:writing-mode="lr-tb">
        <style:tab-stops>
          <style:tab-stop style:position="0cm"/>
        </style:tab-stops>
      </style:paragraph-properties>
      <style:text-properties fo:hyphenate="false"/>
    </style:style>
    <style:style style:name="P17" style:family="paragraph">
      <style:paragraph-properties loext:tab-stop-distance="0cm">
        <style:tab-stops>
          <style:tab-stop style:position="0cm"/>
        </style:tab-stops>
      </style:paragraph-properties>
    </style:style>
    <style:style style:name="P18" style:family="paragraph">
      <style:paragraph-properties fo:margin-left="0cm" fo:margin-right="0.113cm" fo:margin-top="0.5cm" fo:margin-bottom="0cm" fo:line-height="100%" fo:text-align="left" fo:text-indent="0cm" style:punctuation-wrap="simple" style:writing-mode="lr-tb"/>
      <style:text-properties fo:hyphenate="false"/>
    </style:style>
    <style:style style:name="P19" style:family="paragraph">
      <style:paragraph-properties fo:margin-left="1cm" fo:margin-right="0.113cm" fo:margin-top="0.5cm" fo:margin-bottom="0cm" fo:line-height="100%" fo:text-align="left" fo:text-indent="0cm" style:punctuation-wrap="simple" style:writing-mode="lr-tb"/>
      <style:text-properties fo:hyphenate="false"/>
    </style:style>
    <style:style style:name="P20" style:family="paragraph">
      <style:paragraph-properties fo:margin-left="0cm" fo:margin-right="0.113cm" fo:margin-top="0.42cm" fo:margin-bottom="0.35cm" fo:line-height="100%" fo:text-align="left" fo:text-indent="0cm" style:punctuation-wrap="simple" style:writing-mode="lr-tb"/>
      <style:text-properties fo:hyphenate="false"/>
    </style:style>
    <style:style style:name="P21" style:family="paragraph">
      <loext:graphic-properties draw:fill="none"/>
      <style:paragraph-properties fo:text-align="center" style:font-independent-line-spacing="true"/>
      <style:text-properties fo:font-size="22pt" fo:font-weight="normal" style:font-weight-asian="normal" style:font-weight-complex="normal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30pt" fo:letter-spacing="normal" fo:language="en" fo:country="US" fo:font-style="normal" style:text-underline-style="none" fo:font-weight="normal" style:font-name-asian="Verdana" style:font-size-asian="30pt" style:font-style-asian="normal" style:font-weight-asian="normal" style:font-name-complex="Verdana" style:font-size-complex="30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42pt" fo:letter-spacing="normal" fo:language="en" fo:country="US" fo:font-style="normal" style:text-underline-style="none" fo:font-weight="bold" style:font-name-asian="Verdana" style:font-size-asian="42pt" style:font-style-asian="normal" style:font-weight-asian="bold" style:font-name-complex="Verdana" style:font-size-complex="42pt" style:font-style-complex="normal" style:font-weight-complex="bold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2pt" fo:letter-spacing="normal" fo:language="en" fo:country="US" fo:font-style="normal" style:text-underline-style="none" fo:font-weight="bold" style:font-name-asian="Verdana" style:font-size-asian="12pt" style:font-style-asian="normal" style:font-weight-asian="bold" style:font-name-complex="Verdana" style:font-size-complex="12pt" style:font-style-complex="normal" style:font-weight-complex="bold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24pt" fo:letter-spacing="normal" fo:language="en" fo:country="US" fo:font-style="normal" style:text-underline-style="none" fo:font-weight="bold" style:font-name-asian="Verdana" style:font-size-asian="24pt" style:font-style-asian="normal" style:font-weight-asian="bold" style:font-name-complex="Verdana" style:font-size-complex="24pt" style:font-style-complex="normal" style:font-weight-complex="bold"/>
    </style:style>
    <style:style style:name="T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size="22pt" fo:letter-spacing="normal" fo:font-style="normal" fo:text-shadow="none" style:text-underline-style="none" fo:font-weight="bold" style:letter-kerning="true" fo:background-color="transparent" style:font-name-asian="Verdana" style:font-size-asian="22pt" style:font-style-asian="normal" style:font-weight-asian="bold" style:font-name-complex="Verdana" style:font-size-complex="22pt" style:font-style-complex="normal" style:font-weight-complex="bold" style:text-emphasize="none" style:font-relief="none" style:text-overline-style="none" style:text-overline-color="font-color"/>
    </style:style>
    <style:style style:name="T6" style:family="text">
      <style:text-properties fo:color="#ffffff" loext:opacity="100%" fo:font-size="40pt" fo:font-weight="bold" style:font-size-asian="40pt" style:font-weight-asian="bold" style:font-size-complex="40pt" style:font-weight-complex="bold"/>
    </style:style>
    <style:style style:name="T7" style:family="text">
      <style:text-properties fo:font-size="22pt"/>
    </style:style>
    <style:style style:name="T8" style:family="text">
      <style:text-properties fo:font-size="22pt" fo:font-weight="bold" style:font-weight-asian="bold" style:font-weight-complex="bold"/>
    </style:style>
    <style:style style:name="T9" style:family="text">
      <style:text-properties fo:font-size="22pt" fo:font-weight="normal" style:font-weight-asian="normal" style:font-weight-complex="normal"/>
    </style:style>
    <style:style style:name="T1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size="22pt" fo:letter-spacing="normal" fo:font-style="normal" fo:text-shadow="none" style:text-underline-style="none" fo:font-weight="normal" style:letter-kerning="true" fo:background-color="transparent" style:font-name-asian="Verdana" style:font-size-asian="22pt" style:font-style-asian="normal" style:font-weight-asian="normal" style:font-name-complex="Verdana" style:font-size-complex="22pt" style:font-style-complex="normal" style:font-weight-complex="normal" style:text-emphasize="none" style:font-relief="none" style:text-overline-style="none" style:text-overline-color="font-color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normal" style:font-weight-asian="normal" style:font-weight-complex="normal"/>
    </style:style>
    <style:style style:name="T13" style:family="text">
      <style:text-properties fo:font-style="normal" fo:font-weight="bold" style:font-style-asian="normal" style:font-weight-asian="bold" style:font-style-complex="normal" style:font-weight-complex="bold"/>
    </style:style>
    <style:style style:name="T14" style:family="text">
      <style:text-properties style:font-name="FreeMono" fo:font-size="20pt" fo:font-weight="bold" style:font-size-asian="20pt" style:font-weight-asian="bold" style:font-size-complex="20pt" style:font-weight-complex="bold"/>
    </style:style>
    <style:style style:name="T15" style:family="text">
      <style:text-properties style:font-name="DejaVu Sans" fo:font-weight="normal" style:font-weight-asian="normal" style:font-weight-complex="normal"/>
    </style:style>
    <style:style style:name="T16" style:family="text">
      <style:text-properties style:font-name="FreeMono" fo:font-weight="bold" style:font-weight-asian="bold" style:font-weight-complex="bold"/>
    </style:style>
    <style:style style:name="T17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20pt" fo:letter-spacing="normal" fo:language="en" fo:country="US" fo:font-style="normal" style:text-underline-style="none" fo:font-weight="bold" style:font-name-asian="Verdana" style:font-size-asian="20pt" style:font-style-asian="normal" style:font-weight-asian="bold" style:font-name-complex="Arial" style:font-size-complex="20pt" style:font-style-complex="normal" style:font-weight-complex="bold"/>
    </style:style>
    <style:style style:name="T18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20pt" fo:letter-spacing="normal" fo:language="en" fo:country="US" fo:font-style="normal" style:text-underline-style="none" fo:font-weight="normal" style:font-name-asian="Verdana" style:font-size-asian="20pt" style:font-style-asian="normal" style:font-weight-asian="bold" style:font-name-complex="Arial" style:font-size-complex="20pt" style:font-style-complex="normal" style:font-weight-complex="bold"/>
    </style:style>
    <style:style style:name="T19" style:family="text">
      <style:text-properties fo:font-size="22pt" fo:font-weight="normal" style:font-size-asian="22pt" style:font-weight-asian="normal" style:font-size-complex="22pt" style:font-weight-complex="normal"/>
    </style:style>
    <style:style style:name="T20" style:family="text">
      <style:text-properties fo:font-size="22pt" fo:font-weight="bold" style:font-size-asian="22pt" style:font-weight-asian="bold" style:font-size-complex="22pt" style:font-weight-complex="bold"/>
    </style:style>
    <style:style style:name="T21" style:family="text">
      <style:text-properties fo:font-size="20pt" fo:font-weight="normal" style:font-size-asian="20pt" style:font-weight-asian="normal" style:font-size-complex="20pt" style:font-weight-complex="normal"/>
    </style:style>
    <style:style style:name="T22" style:family="text">
      <style:text-properties fo:font-size="18pt" fo:font-weight="normal" style:font-size-asian="18pt" style:font-weight-asian="normal" style:font-size-complex="18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-0.6cm"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&#10;OpenPrinting May 2020 Face-to-Face&#10;Plenary Session" draw:style-name="dp1" draw:master-page-name="Title" presentation:presentation-page-layout-name="AL1T0">
        <office:forms form:automatic-focus="false" form:apply-design-mode="false"/>
        <draw:frame draw:name="Shape 73" presentation:style-name="pr1" draw:text-style-name="P2" draw:layer="layout" svg:width="31.496cm" svg:height="4.354cm" svg:x="1.27cm" svg:y="8.854cm" presentation:class="title" presentation:user-transformed="true">
          <draw:text-box>
            <text:p text:style-name="P1"><text:span text:style-name="T1"><text:line-break/></text:span><text:span text:style-name="T1"/></text:p>
            <text:p text:style-name="P1"><text:span text:style-name="T2">We make printing just work!</text:span><text:span text:style-name="T3"><text:line-break/></text:span><text:span text:style-name="T3"><text:line-break/></text:span><text:span text:style-name="T4">2001 – 2026: 25 years of OpenPrinting!</text:span></text:p>
          </draw:text-box>
        </draw:frame>
        <draw:frame draw:name="Shape 74" presentation:style-name="pr2" draw:text-style-name="P4" draw:layer="layout" svg:width="28.194cm" svg:height="2.748cm" svg:x="1.016cm" svg:y="15.24cm" presentation:class="outline" presentation:user-transformed="true">
          <draw:text-box>
            <text:p text:style-name="P3"><text:span text:style-name="T4">Till Kamppeter – OpenPrinting</text:span></text:p>
            <text:p text:style-name="P3"><text:span text:style-name="T4">Opportunity Open Source 4.0, August 29, 2026</text:span></text:p>
          </draw:text-box>
        </draw:frame>
        <presentation:notes draw:style-name="dp2">
          <draw:page-thumbnail draw:name="Slide Image Placeholder 1" draw:style-name="gr1" draw:layer="layout" svg:width="19.798cm" svg:height="11.136cm" svg:x="0.6cm" svg:y="2.257cm" draw:page-number="1" presentation:class="page"/>
          <draw:frame draw:name="Notes Placeholder 2" presentation:style-name="pr3" draw:text-style-name="P5" draw:layer="layout" svg:width="13.969cm" svg:height="11.429cm" svg:x="2.54cm" svg:y="12.065cm" presentation:class="notes" presentation:placeholder="true" presentation:user-transformed="true">
            <draw:text-box/>
          </draw:frame>
        </presentation:notes>
      </draw:page>
      <draw:page draw:name="page2" draw:style-name="dp1" draw:master-page-name="_31__5f_Bullet_20_Slide" presentation:presentation-page-layout-name="AL2T1">
        <office:forms form:automatic-focus="false" form:apply-design-mode="false"/>
        <draw:frame draw:name="Shape 83_ 20" presentation:style-name="pr4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6"><text:span text:style-name="T5">Laid off from Canonical</text:span></text:p>
                <text:list>
                  <text:list-item>
                    <text:p>June 2025 (Notice on Engineering Sprint May 2025)</text:p>
                  </text:list-item>
                  <text:list-item>
                    <text:p>Termination pay for further 3 months</text:p>
                  </text:list-item>
                </text:list>
              </text:list-item>
              <text:list-item>
                <text:p text:style-name="P6"><text:span text:style-name="T5">Sovereign Tech Agency</text:span></text:p>
                <text:list>
                  <text:list-item>
                    <text:p>Sovereign Tech Fund Investment Oct 2025 – Dec 2026</text:p>
                  </text:list-item>
                </text:list>
              </text:list-item>
              <text:list-item>
                <text:p text:style-name="P6"><text:span text:style-name="T5">Linux Foundation: OpenPrinting Governance and Foundation</text:span></text:p>
                <text:list>
                  <text:list-item>
                    <text:p>Started working on that already some years ago but intensified on it after lay-off</text:p>
                  </text:list-item>
                  <text:list-item>
                    <text:p>Foundation to accept sponsorships/memberships/donations</text:p>
                  </text:list-item>
                  <text:list-item>
                    <text:p>Charters for Foundation and Technical Charter</text:p>
                  </text:list-item>
                  <text:list-item>
                    <text:p>Needs to get finalized</text:p>
                  </text:list-item>
                </text:list>
              </text:list-item>
            </text:list>
          </draw:text-box>
        </draw:frame>
        <draw:frame draw:name="Shape 82_ 15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OpenPrinting Funding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2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3" draw:style-name="dp1" draw:master-page-name="Bullet_20_Slide" presentation:presentation-page-layout-name="AL2T1">
        <office:forms form:automatic-focus="false" form:apply-design-mode="false"/>
        <draw:frame draw:name="Shape 83_0" presentation:style-name="pr7" draw:text-style-name="P12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11"><text:span text:style-name="T7">Development of printing </text:span><text:span text:style-name="T8">architecture</text:span><text:span text:style-name="T7">, </text:span><text:span text:style-name="T8">technology</text:span><text:span text:style-name="T7">, </text:span><text:span text:style-name="T8">infrastructure</text:span><text:span text:style-name="T7"> on Linux, Unix, and POSIX-style operating systems</text:span></text:p>
              </text:list-item>
              <text:list-item>
                <text:p text:style-name="P11"><text:span text:style-name="T7">Collaboration with </text:span><text:span text:style-name="T8">IEEE-ISTO Printer Working Group (PWG)</text:span><text:span text:style-name="T7"> especially on the </text:span><text:span text:style-name="T8">Internet Printing Protocol (IPP)</text:span></text:p>
              </text:list-item>
              <text:list-item>
                <text:p text:style-name="P11"><text:span text:style-name="T8">Driverless scanning</text:span><text:span text:style-name="T7"> support in cooperation with SANE</text:span></text:p>
              </text:list-item>
              <text:list-item>
                <text:p text:style-name="P11"><text:span text:style-name="T7">Integration of printing with the </text:span><text:span text:style-name="T8">desktop environment</text:span><text:span text:style-name="T7">, esp. print dialogs and printer setup tools</text:span></text:p>
              </text:list-item>
              <text:list-item>
                <text:p text:style-name="P11"><text:span text:style-name="T7">Integration in </text:span><text:span text:style-name="T8">all types of operating systems</text:span><text:span text:style-name="T7"> (classic DEB, RPM, .../immutable) with </text:span><text:span text:style-name="T8">all packaging methods</text:span><text:span text:style-name="T7"> (Snap, Docker, …)</text:span></text:p>
              </text:list-item>
              <text:list-item>
                <text:p text:style-name="P11"><text:span text:style-name="T8">Printer/driver compatibility look-up lists</text:span><text:span text:style-name="T9"> (Driverless printers, Foomatic)</text:span></text:p>
              </text:list-item>
              <text:list-item>
                <text:p text:style-name="P11"><text:span text:style-name="T7">Helping </text:span><text:span text:style-name="T8">manufacturers</text:span><text:span text:style-name="T7"> on printer driver design and integration</text:span></text:p>
              </text:list-item>
            </text:list>
          </draw:text-box>
        </draw:frame>
        <draw:frame draw:name="Shape 82_0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What we are doing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3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4" draw:style-name="dp1" draw:master-page-name="Bullet_20_Slide_5f_" presentation:presentation-page-layout-name="AL2T1">
        <office:forms form:automatic-focus="false" form:apply-design-mode="false"/>
        <draw:frame draw:name="Shape 83_ 9" presentation:style-name="pr10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6"><text:span text:style-name="T5">Maintaining the components</text:span></text:p>
                <text:list>
                  <text:list-item>
                    <text:p text:style-name="P13"><text:span text:style-name="T10">CUPS</text:span></text:p>
                  </text:list-item>
                  <text:list-item>
                    <text:p text:style-name="P13"><text:span text:style-name="T10">cups-filters</text:span></text:p>
                  </text:list-item>
                  <text:list-item>
                    <text:p text:style-name="P13"><text:span text:style-name="T10">ipp-usb (IPP over USB)</text:span></text:p>
                  </text:list-item>
                  <text:list-item>
                    <text:p text:style-name="P13"><text:span text:style-name="T10">Common Print Dialog Backends (CPDB)</text:span></text:p>
                  </text:list-item>
                  <text:list-item>
                    <text:p text:style-name="P13"><text:span text:style-name="T10">pappl-retrofit</text:span></text:p>
                  </text:list-item>
                </text:list>
              </text:list-item>
              <text:list-item>
                <text:p text:style-name="P6"><text:span text:style-name="T5">Printer compatibility databases</text:span></text:p>
                <text:list>
                  <text:list-item>
                    <text:p text:style-name="P13"><text:span text:style-name="T10">Foomatic</text:span></text:p>
                  </text:list-item>
                  <text:list-item>
                    <text:p text:style-name="P13"><text:span text:style-name="T10">List of driverless printers</text:span></text:p>
                  </text:list-item>
                </text:list>
              </text:list-item>
              <text:list-item>
                <text:p><text:span text:style-name="T11">Contribtutions to other projects:</text:span> COSMIC, GNOME, KDE, LibreOffice, ...</text:p>
              </text:list-item>
            </text:list>
          </draw:text-box>
        </draw:frame>
        <draw:frame draw:name="Shape 82_ 9" presentation:style-name="pr11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What we are doing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4" presentation:class="page"/>
          <draw:frame presentation:style-name="pr12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5" draw:style-name="dp1" draw:master-page-name="Bullet_20_Slide" presentation:presentation-page-layout-name="AL2T1">
        <office:forms form:automatic-focus="false" form:apply-design-mode="false"/>
        <draw:frame draw:name="Shape 83_ 5" presentation:style-name="pr7" draw:text-style-name="P7" draw:layer="layout" svg:width="31.496cm" svg:height="14.251cm" svg:x="1.67cm" svg:y="3.809cm" presentation:class="outline" presentation:user-transformed="true">
          <draw:text-box>
            <text:list text:style-name="L2">
              <text:list-item>
                <text:p text:style-name="P11"><text:span text:style-name="T7">Made </text:span><text:span text:style-name="T8">CUPS</text:span><text:span text:style-name="T7"> the </text:span><text:span text:style-name="T8">standard printing system</text:span><text:span text:style-name="T7"> for POSIX-style operating systems</text:span></text:p>
              </text:list-item>
              <text:list-item>
                <text:p text:style-name="P11"><text:span text:style-name="T8">All free printer drivers work with CUPS</text:span></text:p>
              </text:list-item>
              <text:list-item>
                <text:p text:style-name="P11"><text:span text:style-name="T7">Switched </text:span><text:span text:style-name="T8">standard print job forma</text:span><text:span text:style-name="T7">t from PostScript to </text:span><text:span text:style-name="T8">PDF</text:span></text:p>
              </text:list-item>
              <text:list-item>
                <text:p text:style-name="P11"><text:span text:style-name="T8">Grand unified Ghostscript</text:span><text:span text:style-name="T7">: Merged Mike Sweet’s ESP Ghostscript fork and all </text:span><text:span text:style-name="T7">third-party drivers into upstream Ghostscript at Artifex.</text:span></text:p>
              </text:list-item>
              <text:list-item>
                <text:p text:style-name="P11"><text:span text:style-name="T8">system-config-printer </text:span><text:span text:style-name="T9">improvement and maintainership</text:span></text:p>
              </text:list-item>
              <text:list-item>
                <text:p text:style-name="P11"><text:span text:style-name="T8">cups-filters</text:span><text:span text:style-name="T7">: Continued filters and backends which Apple dropped</text:span></text:p>
              </text:list-item>
              <text:list-item>
                <text:p text:style-name="P11"><text:span text:style-name="T8">Common Print Dialog Backends</text:span></text:p>
              </text:list-item>
              <text:list-item>
                <text:p text:style-name="P11"><text:span text:style-name="T8">All free printer drivers in Printer Applications</text:span></text:p>
              </text:list-item>
              <text:list-item>
                <text:p text:style-name="P11"><text:span text:style-name="T8">Snaps</text:span><text:span text:style-name="T9"> and </text:span><text:span text:style-name="T8">OCI container images</text:span><text:span text:style-name="T9"> of </text:span><text:span text:style-name="T8">CUPS</text:span><text:span text:style-name="T9"> and </text:span><text:span text:style-name="T8">Printer Applications</text:span></text:p>
              </text:list-item>
            </text:list>
          </draw:text-box>
        </draw:frame>
        <draw:frame draw:name="Shape 82_ 5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Achievements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5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6" draw:style-name="dp1" draw:master-page-name="Bullet_20_Slide" presentation:presentation-page-layout-name="AL2T1">
        <office:forms form:automatic-focus="false" form:apply-design-mode="false"/>
        <draw:frame draw:name="Shape 83_ 11" presentation:style-name="pr7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11"><text:span text:style-name="T8">Modern printers are driverless IPP</text:span></text:p>
                <text:list>
                  <text:list-item>
                    <text:p>Auto-discoverable via DNS-SD</text:p>
                  </text:list-item>
                  <text:list-item>
                    <text:p>Tell full capabilities via IPP</text:p>
                  </text:list-item>
                  <text:list-item>
                    <text:p>Use standard job formats: PDF, PWG Raster, Apple Raster, PCLm</text:p>
                  </text:list-item>
                </text:list>
              </text:list-item>
              <text:list-item>
                <text:p text:style-name="P11"><text:span text:style-name="T8">Stop</text:span><text:span text:style-name="T7"> supporting </text:span><text:span text:style-name="T8">PostScript Printer Description</text:span><text:span text:style-name="T7"> files (PPD, deprecated)</text:span></text:p>
              </text:list-item>
              <text:list-item>
                <text:p text:style-name="P11"><text:span text:style-name="T8">CUPS gets all-IPP</text:span><text:span text:style-name="T7">, no classic PPD/filter-based drivers (CUPS 3.x)</text:span></text:p>
              </text:list-item>
              <text:list-item>
                <text:p text:style-name="P11"><text:span text:style-name="T7">Driver still needed? Use </text:span><text:span text:style-name="T8">Printer Applications</text:span><text:span text:style-name="T7">, a software </text:span><text:span text:style-name="T8">emulation of IPP printers</text:span></text:p>
              </text:list-item>
              <text:list-item>
                <text:p text:style-name="P11"><text:span text:style-name="T8">Windows</text:span><text:span text:style-name="T9"> goes similar way with “</text:span><text:span text:style-name="T8">Windows Protected Print</text:span><text:span text:style-name="T9">”, for security, but</text:span></text:p>
                <text:list>
                  <text:list-item>
                    <text:p><text:span text:style-name="T8">Mopria</text:span><text:span text:style-name="T9"> (closed source), not CUPS</text:span></text:p>
                  </text:list-item>
                  <text:list-item>
                    <text:p><text:span text:style-name="T8">No support concept for legacy printers</text:span><text:span text:style-name="T9"> (But you can use WSL ...)</text:span></text:p>
                  </text:list-item>
                </text:list>
              </text:list-item>
            </text:list>
          </draw:text-box>
        </draw:frame>
        <draw:frame draw:name="Shape 82_ 11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New Architecture for Printing and Scanning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6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7" draw:style-name="dp1" draw:master-page-name="Bullet_20_Slide" presentation:presentation-page-layout-name="AL2T1">
        <office:forms form:automatic-focus="false" form:apply-design-mode="false"/>
        <draw:frame draw:name="Shape 82_ 12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New Architecture for Printing and Scanning</text:span></text:p>
          </draw:text-box>
        </draw:frame>
        <draw:frame draw:style-name="gr2" draw:text-style-name="P14" draw:layer="layout" svg:width="29.425cm" svg:height="14.597cm" svg:x="2.325cm" svg:y="3.437cm">
          <draw:image xlink:href="Pictures/10000001000007060000037CBBC2A3B7.png" xlink:type="simple" xlink:show="embed" xlink:actuate="onLoad" draw:mime-type="image/png">
            <text:p/>
          </draw:image>
        </draw:frame>
        <presentation:notes draw:style-name="dp3">
          <draw:page-thumbnail draw:style-name="gr1" draw:layer="layout" svg:width="12.699cm" svg:height="9.524cm" svg:x="3.175cm" svg:y="1.93cm" draw:page-number="7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8" draw:style-name="dp1" draw:master-page-name="Bullet_20_Slide" presentation:presentation-page-layout-name="AL2T1">
        <office:forms form:automatic-focus="false" form:apply-design-mode="false"/>
        <draw:frame draw:name="Shape 83_ 12" presentation:style-name="pr7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<text:span text:style-name="T11">CUPS 2.5.x</text:span></text:p>
                <text:list>
                  <text:list-item>
                    <text:p><text:span text:style-name="T11">Features</text:span></text:p>
                    <text:list>
                      <text:list-item>
                        <text:p><text:span text:style-name="T11">Oauth 2.0/OpenID</text:span> authentication</text:p>
                      </text:list-item>
                      <text:list-item>
                        <text:p>Discovery: <text:span text:style-name="T11">“Wide-area” DNS-SD</text:span> (DNS-SD over traditional DNS)</text:p>
                      </text:list-item>
                      <text:list-item>
                        <text:p>Localization: <text:span text:style-name="T11">Join Weblate</text:span>, <text:span text:style-name="T11">multi-language PPDs</text:span> for driverless IPP</text:p>
                      </text:list-item>
                      <text:list-item>
                        <text:p><text:span text:style-name="T11">"job-sheets-col"</text:span> (banner pages on specific media using standard formats)</text:p>
                      </text:list-item>
                      <text:list-item>
                        <text:p>Security: <text:span text:style-name="T11">X.509 certificate</text:span> management improvements</text:p>
                      </text:list-item>
                      <text:list-item>
                        <text:p><text:span text:style-name="T11">Web interface</text:span>: Modernization/"face lift"</text:p>
                      </text:list-item>
                      <text:list-item>
                        <text:p><text:span text:style-name="T11">API backports from libcups3</text:span>: HTML form, IPP file, JSON/JWT, X.509 certificates</text:p>
                      </text:list-item>
                    </text:list>
                  </text:list-item>
                  <text:list-item>
                    <text:p><text:span text:style-name="T11">Beta1 release</text:span>: Somewhere in the coming weeks</text:p>
                  </text:list-item>
                </text:list>
              </text:list-item>
            </text:list>
          </draw:text-box>
        </draw:frame>
        <draw:frame draw:name="Shape 82_ 14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CUPS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8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9" draw:style-name="dp1" draw:master-page-name="Bullet_20_Slide" presentation:presentation-page-layout-name="AL2T1">
        <office:forms form:automatic-focus="false" form:apply-design-mode="false"/>
        <draw:frame draw:name="Shape 83_ 15" presentation:style-name="pr7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<text:span text:style-name="T11">CUPS 3.x</text:span></text:p>
                <text:list>
                  <text:list-item>
                    <text:p><text:span text:style-name="T11">Features</text:span></text:p>
                    <text:list>
                      <text:list-item>
                        <text:p><text:span text:style-name="T11">Modularization</text:span></text:p>
                        <text:list>
                          <text:list-item>
                            <text:p><text:span text:style-name="T11">libcups3</text:span> + CUPS tools (ipptool, …) → <text:span text:style-name="T11">Stable release already: 3.0.1</text:span></text:p>
                          </text:list-item>
                          <text:list-item>
                            <text:p><text:span text:style-name="T11">Local server</text:span> + command line utilities (lp, lpstat, ...)</text:p>
                          </text:list-item>
                          <text:list-item>
                            <text:p><text:span text:style-name="T11">Sharing server</text:span></text:p>
                          </text:list-item>
                        </text:list>
                      </text:list-item>
                      <text:list-item>
                        <text:p><text:span text:style-name="T11">All-IPP – New Architecture</text:span> <text:line-break/><text:tab/>=&gt; <text:span text:style-name="T11">Printer Applications</text:span> required for legacy printers</text:p>
                      </text:list-item>
                      <text:list-item>
                        <text:p>To be <text:span text:style-name="T11">removed</text:span>: PPD support, Kerberos support</text:p>
                      </text:list-item>
                    </text:list>
                  </text:list-item>
                  <text:list-item>
                    <text:p>All components to be released up to <text:span text:style-name="T11">January/February 2027</text:span></text:p>
                  </text:list-item>
                  <text:list-item>
                    <text:p>Switchover in possible in e. g. <text:span text:style-name="T11">Ubuntu 27.10 </text:span><text:span text:style-name="T12">(27.04 very close after release)</text:span></text:p>
                  </text:list-item>
                </text:list>
              </text:list-item>
            </text:list>
          </draw:text-box>
        </draw:frame>
        <draw:frame draw:name="Shape 82_ 16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CUPS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9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0" draw:style-name="dp1" draw:master-page-name="Bullet_20_Slide" presentation:presentation-page-layout-name="AL2T1">
        <office:forms form:automatic-focus="false" form:apply-design-mode="false"/>
        <draw:frame draw:name="Shape 83_ 16" presentation:style-name="pr7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<text:span text:style-name="T11">CUPS 3.x</text:span></text:p>
                <text:list>
                  <text:list-item>
                    <text:p><text:span text:style-name="T11">Local server</text:span></text:p>
                    <text:list>
                      <text:list-item>
                        <text:p>Handles <text:span text:style-name="T11">local print requests</text:span> for desktop/mobile devices</text:p>
                      </text:list-item>
                      <text:list-item>
                        <text:p>Only <text:span text:style-name="T11">temporary IPP Everywhere print queues</text:span></text:p>
                      </text:list-item>
                      <text:list-item>
                        <text:p><text:span text:style-name="T11">Runs as user</text:span></text:p>
                      </text:list-item>
                      <text:list-item>
                        <text:p><text:span text:style-name="T11">UNIX domain socket</text:span> (D-Bus to poll socket path)</text:p>
                      </text:list-item>
                    </text:list>
                  </text:list-item>
                  <text:list-item>
                    <text:p><text:span text:style-name="T11">Sharing server</text:span></text:p>
                    <text:list>
                      <text:list-item>
                        <text:p>Handles <text:span text:style-name="T11">network print requests</text:span> and local printing on headless servers</text:p>
                      </text:list-item>
                      <text:list-item>
                        <text:p>Full print <text:span text:style-name="T11">accounting</text:span>/<text:span text:style-name="T11">ACLs</text:span>/<text:span text:style-name="T11">pre-processing</text:span> of documents</text:p>
                      </text:list-item>
                      <text:list-item>
                        <text:p><text:span text:style-name="T11">OAuth 2</text:span> and <text:span text:style-name="T13">PAM</text:span>-based authentication/authorization</text:p>
                      </text:list-item>
                      <text:list-item>
                        <text:p><text:span text:style-name="T11">IPP Shared Infrastructure Extensions/System</text:span> support</text:p>
                        <text:p/>
                      </text:list-item>
                    </text:list>
                  </text:list-item>
                </text:list>
              </text:list-item>
            </text:list>
          </draw:text-box>
        </draw:frame>
        <draw:frame draw:name="Shape 82_ 17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CUPS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0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1" draw:style-name="dp1" draw:master-page-name="Bullet_20_Slide" presentation:presentation-page-layout-name="AL2T1">
        <office:forms form:automatic-focus="false" form:apply-design-mode="false"/>
        <draw:frame draw:name="Shape 83_ 17" presentation:style-name="pr7" draw:text-style-name="P7" draw:layer="layout" svg:width="31.496cm" svg:height="14.251cm" svg:x="1.27cm" svg:y="3.809cm" presentation:class="outline" presentation:user-transformed="true">
          <draw:text-box>
            <text:p/>
          </draw:text-box>
        </draw:frame>
        <draw:frame draw:name="Shape 82_ 18" presentation:style-name="pr8" draw:text-style-name="P9" draw:layer="layout" svg:width="28.956cm" svg:height="2.821cm" svg:x="-9.398cm" svg:y="9.117cm" presentation:class="title" presentation:user-transformed="true">
          <draw:text-box>
            <text:p text:style-name="P8"><text:span text:style-name="T6">CUPS</text:span></text:p>
          </draw:text-box>
        </draw:frame>
        <draw:custom-shape draw:style-name="gr3" draw:text-style-name="P15" draw:layer="layout" svg:width="32.728cm" svg:height="14.452cm" draw:transform="skewX (-0.00680678408277789) translate (0.546cm 3.582cm)">
          <text:p/>
          <draw:enhanced-geometry svg:viewBox="0 0 21600 21600" draw:type="rectangle" draw:enhanced-path="M 0 0 L 21600 0 21600 21600 0 21600 0 0 Z N"/>
        </draw:custom-shape>
        <draw:frame draw:style-name="gr2" draw:text-style-name="P14" draw:layer="layout" svg:width="10.16cm" svg:height="6.96cm" svg:x="2.286cm" svg:y="10.566cm">
          <draw:image xlink:href="Pictures/10000001000003D8000002A1FF485C13.png" xlink:type="simple" xlink:show="embed" xlink:actuate="onLoad" draw:mime-type="image/png">
            <text:p/>
          </draw:image>
        </draw:frame>
        <draw:frame draw:style-name="gr2" draw:text-style-name="P14" draw:layer="layout" svg:width="10.16cm" svg:height="6.96cm" svg:x="21.844cm" svg:y="10.566cm">
          <draw:image xlink:href="Pictures/10000001000003D8000002A11BEE1AA6.png" xlink:type="simple" xlink:show="embed" xlink:actuate="onLoad" draw:mime-type="image/png">
            <text:p/>
          </draw:image>
        </draw:frame>
        <draw:frame draw:name="Shape 82_ 19" presentation:style-name="pr8" draw:text-style-name="P9" draw:layer="layout" svg:width="28.956cm" svg:height="2.821cm" svg:x="1.27cm" svg:y="0.127cm" presentation:class="title" presentation:user-transformed="true">
          <draw:text-box>
            <text:p text:style-name="P8"><text:span text:style-name="T6">CUPS</text:span></text:p>
          </draw:text-box>
        </draw:frame>
        <draw:frame draw:style-name="gr2" draw:text-style-name="P14" draw:layer="layout" svg:width="13.555cm" svg:height="6.832cm" svg:x="10.414cm" svg:y="3.809cm">
          <draw:image xlink:href="Pictures/10000001000007E0000003B845DF3305.png" xlink:type="simple" xlink:show="embed" xlink:actuate="onLoad" draw:mime-type="image/png">
            <text:p/>
          </draw:image>
        </draw:frame>
        <presentation:notes draw:style-name="dp3">
          <draw:page-thumbnail draw:style-name="gr1" draw:layer="layout" svg:width="12.699cm" svg:height="9.524cm" svg:x="3.175cm" svg:y="1.93cm" draw:page-number="11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2" draw:style-name="dp1" draw:master-page-name="Bullet_20_Slide" presentation:presentation-page-layout-name="AL2T1">
        <office:forms form:automatic-focus="false" form:apply-design-mode="false"/>
        <draw:frame draw:name="Shape 83_ 10" presentation:style-name="pr7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<text:span text:style-name="T11">Simple libcups-based C framework/library</text:span> for developing <text:span text:style-name="T11">Printer Applications</text:span></text:p>
                <text:list>
                  <text:list-item>
                    <text:p>Also used to provide the <text:span text:style-name="T11">CUPS 3.x local and sharing servers</text:span></text:p>
                  </text:list-item>
                  <text:list-item>
                    <text:p><text:span text:style-name="T12">Will be the </text:span><text:span text:style-name="T11">standard implementation of IPP server</text:span><text:span text:style-name="T12"> in open source</text:span></text:p>
                  </text:list-item>
                </text:list>
              </text:list-item>
              <text:list-item>
                <text:p>Supports <text:span text:style-name="T11">JPEG</text:span>, <text:span text:style-name="T11">PNG</text:span>, <text:span text:style-name="T11">PWG Raster</text:span>, <text:span text:style-name="T11">Apple Raster</text:span>, and "raw" printing</text:p>
              </text:list-item>
              <text:list-item>
                <text:p><text:span text:style-name="T11">PAPPL 2.0</text:span> (<text:span text:style-name="T11">end-2026</text:span>) - Features and Improvements:</text:p>
                <text:list>
                  <text:list-item>
                    <text:p><text:span text:style-name="T11">Authentication: </text:span>OAuth 2.0/OpenID</text:p>
                  </text:list-item>
                  <text:list-item>
                    <text:p><text:span text:style-name="T11">Cloud Printing: </text:span>IPP INFRA and SYSTEM support</text:p>
                  </text:list-item>
                  <text:list-item>
                    <text:p><text:span text:style-name="T11">Discovery: </text:span>More DNS-SD options (<text:span text:style-name="T11">local-only</text:span>, <text:span text:style-name="T11">disabled</text:span>)</text:p>
                  </text:list-item>
                  <text:list-item>
                    <text:p>Print: <text:span text:style-name="T14">finishings</text:span>, <text:span text:style-name="T14">job-password</text:span>, <text:span text:style-name="T14">job-release-action</text:span>, <text:span text:style-name="T14">job-sheets</text:span><text:span text:style-name="T15">/</text:span><text:span text:style-name="T14">-col</text:span></text:p>
                  </text:list-item>
                  <text:list-item>
                    <text:p><text:span text:style-name="T11">Multiple-document jobs</text:span>, <text:span text:style-name="T11">PDF</text:span> and <text:span text:style-name="T11">plain text</text:span> support via <text:span text:style-name="T16">ipptransform</text:span></text:p>
                  </text:list-item>
                  <text:list-item>
                    <text:p>Other: <text:span text:style-name="T11">Idle-exit/on-demand</text:span> support, increased limits</text:p>
                  </text:list-item>
                </text:list>
              </text:list-item>
            </text:list>
          </draw:text-box>
        </draw:frame>
        <draw:frame draw:name="Shape 82_ 8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Printer APPLication framework – PAPPL 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2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3" draw:style-name="dp1" draw:master-page-name="_31__5f_Bullet_20_Slide_5f_" presentation:presentation-page-layout-name="AL2T1">
        <office:forms form:automatic-focus="false" form:apply-design-mode="false"/>
        <draw:frame draw:name="Shape 83_ 1" presentation:style-name="pr13" draw:text-style-name="P12" draw:layer="layout" svg:width="31.496cm" svg:height="14.251cm" svg:x="1.27cm" svg:y="3.809cm" presentation:class="outline" presentation:user-transformed="true">
          <draw:text-box>
            <text:list text:style-name="L1">
              <text:list-item>
                <text:p text:style-name="P16"><text:span text:style-name="T17">Main Window</text:span></text:p>
                <text:list>
                  <text:list-item>
                    <text:p text:style-name="P17"><text:span text:style-name="T18">List </text:span><text:span text:style-name="T17">all IPP print services</text:span><text:span text:style-name="T18"> as reported by DNS-SD</text:span></text:p>
                  </text:list-item>
                  <text:list-item>
                    <text:p text:style-name="P17"><text:span text:style-name="T18">List Printer Applications and their queues or printer/fax in a group</text:span></text:p>
                  </text:list-item>
                  <text:list-item>
                    <text:p text:style-name="P17"><text:span text:style-name="T18">No duplicates for IPv4/IPv6, IPPS, interfaces</text:span></text:p>
                  </text:list-item>
                  <text:list-item>
                    <text:p text:style-name="P17"><text:span text:style-name="T18">Buttons for web interface, add new queue, show jobs …</text:span></text:p>
                  </text:list-item>
                </text:list>
              </text:list-item>
              <text:list-item>
                <text:p text:style-name="P16"><text:span text:style-name="T17">Add Printer Wizard</text:span></text:p>
                <text:list>
                  <text:list-item>
                    <text:p text:style-name="P17"><text:span text:style-name="T18">List of discovered </text:span><text:span text:style-name="T17">non-driverless</text:span><text:span text:style-name="T18"> USB/network printers</text:span></text:p>
                  </text:list-item>
                  <text:list-item>
                    <text:p text:style-name="P17"><text:span text:style-name="T18">Button to see list of </text:span><text:span text:style-name="T17">Printer Applications</text:span><text:span text:style-name="T18"> supporting the printer, installed ones and available in Snap Store (look-up service on OpenPrinting)</text:span></text:p>
                  </text:list-item>
                  <text:list-item>
                    <text:p text:style-name="P17"><text:span text:style-name="T18">Buttons to setup printer with selected Printer Application and to install Printer Application from Snap Store</text:span></text:p>
                  </text:list-item>
                </text:list>
              </text:list-item>
              <text:list-item>
                <text:p text:style-name="P16"><text:span text:style-name="T17">Do not remove support for permanent CUPS queues and classic drivers</text:span></text:p>
              </text:list-item>
            </text:list>
          </draw:text-box>
        </draw:frame>
        <draw:frame draw:name="Shape 82_ 2" presentation:style-name="pr14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Printer Setup Tools vs. CUPS 3.x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3" presentation:class="page"/>
          <draw:frame presentation:style-name="pr15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4" draw:style-name="dp1" draw:master-page-name="_31__5f_Bullet_20_Slide_5f_" presentation:presentation-page-layout-name="AL2T1">
        <office:forms form:automatic-focus="false" form:apply-design-mode="false"/>
        <draw:frame draw:name="Shape 83_ 2" presentation:style-name="pr13" draw:text-style-name="P12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18"><text:span text:style-name="T11">KDE Print Manager</text:span> is printing part of <text:span text:style-name="T11">KDE Settings</text:span></text:p>
              </text:list-item>
              <text:list-item>
                <text:p text:style-name="P18"><text:span text:style-name="T11">KDE Developer Mike Noe</text:span> opened feature request for <text:span text:style-name="T11">general improvements on Print Manager</text:span></text:p>
              </text:list-item>
              <text:list-item>
                <text:p text:style-name="P19"><text:span text:style-name="T5">KDE Developer Nate Graham</text:span><text:span text:style-name="T10"> commented about </text:span><text:span text:style-name="T5">CUPS 3.x needs</text:span></text:p>
              </text:list-item>
              <text:list-item>
                <text:p text:style-name="P19"><text:span text:style-name="T5">I added detailed comment</text:span><text:span text:style-name="T10"> on what is needed with </text:span><text:span text:style-name="T5">reference to GNOME and Mohit Verma’s work</text:span></text:p>
              </text:list-item>
              <text:list-item>
                <text:p text:style-name="P18">I also had <text:span text:style-name="T11">longer private mail thread with Mike Noe</text:span></text:p>
              </text:list-item>
              <text:list-item>
                <text:p text:style-name="P18"><text:span text:style-name="T11">Mike Noe posted feature request for CUPS 3.0 support</text:span></text:p>
              </text:list-item>
              <text:list-item>
                <text:p text:style-name="P18"><text:span text:style-name="T11">Tarun Srivastava looked for volunteer task at OpenPrinting, I directed him to KDE Print Manager</text:span></text:p>
              </text:list-item>
              <text:list-item>
                <text:p text:style-name="P18"><text:span text:style-name="T11">Now he is enthusiastically on it</text:span>, in GSoC 2025 and 2026 ...</text:p>
              </text:list-item>
            </text:list>
          </draw:text-box>
        </draw:frame>
        <draw:frame draw:name="Shape 82_ 1" presentation:style-name="pr14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KDE Print Manager – </text:span><text:span text:style-name="T6"><text:line-break/></text:span><text:span text:style-name="T6">Volunteer contributor → 2 times GSoC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4" presentation:class="page"/>
          <draw:frame presentation:style-name="pr15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5" draw:style-name="dp1" draw:master-page-name="_31__5f_Bullet_20_Slide_5f_" presentation:presentation-page-layout-name="AL2T1">
        <office:forms form:automatic-focus="false" form:apply-design-mode="false"/>
        <draw:frame draw:name="Shape 83_ 3" presentation:style-name="pr13" draw:text-style-name="P12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18"><text:span text:style-name="T11">COSMIC: Desktop written completely in Rust</text:span>, for Pop! OS by System 76</text:p>
              </text:list-item>
              <text:list-item>
                <text:p text:style-name="P18">Ubuntu Summit 2024: <text:span text:style-name="T11">Carl Richell, CEO of System 76, presents COSMIC</text:span></text:p>
              </text:list-item>
              <text:list-item>
                <text:p text:style-name="P18"><text:span text:style-name="T11">GSoC 2025</text:span>: I posted projects for <text:span text:style-name="T11">Rust bindings for libcups and cpdb-libs</text:span>, with COSMIC in mind, Michael Murphy (COSMIC developer at System 76) as mentor</text:p>
              </text:list-item>
              <text:list-item>
                <text:p text:style-name="P18">Mintu Gogoi (libcups) and Titiksha Bansal (cpdb-libs) <text:span text:style-name="T11">complete projects successfully</text:span></text:p>
              </text:list-item>
              <text:list-item>
                <text:p text:style-name="P18"><text:span text:style-name="T11">I present the outcome to Carl Richell and he supports me</text:span></text:p>
              </text:list-item>
              <text:list-item>
                <text:p text:style-name="P18"><text:span text:style-name="T11">GSoC 2026</text:span>: I posted <text:span text:style-name="T11">COSMIC Printer Setup Tool</text:span> and <text:span text:style-name="T11">COSMIC Print Dialog</text:span>, in collaboration with System 76</text:p>
              </text:list-item>
              <text:list-item>
                <text:p text:style-name="P18">Carl includes printing support in <text:span text:style-name="T11">COSMIC roadmap for Epoch 2 and 3</text:span></text:p>
              </text:list-item>
              <text:list-item>
                <text:p text:style-name="P20"><text:span text:style-name="T19">Abdelrahman Khalifa (Setup), Ayush Chauhan (Dialog) </text:span><text:span text:style-name="T20">enthusiastically on it ...</text:span></text:p>
              </text:list-item>
            </text:list>
          </draw:text-box>
        </draw:frame>
        <draw:frame draw:name="Shape 82_ 4" presentation:style-name="pr14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COSMIC – </text:span><text:span text:style-name="T6"><text:line-break/></text:span><text:span text:style-name="T6">2025: Rust bindings; 2026: Printing GUI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5" presentation:class="page"/>
          <draw:frame presentation:style-name="pr15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6" draw:style-name="dp1" draw:master-page-name="_31__5f_Bullet_20_Slide_5f_" presentation:presentation-page-layout-name="AL2T1">
        <office:forms form:automatic-focus="false" form:apply-design-mode="false"/>
        <draw:frame draw:name="Shape 83_ 4" presentation:style-name="pr13" draw:text-style-name="P12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18"><text:span text:style-name="T11">Current print dialogs use obsolete CUPS API</text:span></text:p>
                <text:list>
                  <text:list-item>
                    <text:p><text:span text:style-name="T12">Do not support temporary queues for IPP print destinations, require manual queues, not supported any more by CUPS 3.x</text:span></text:p>
                  </text:list-item>
                  <text:list-item>
                    <text:p><text:span text:style-name="T12">Do not just use new CUPS API, but </text:span><text:span text:style-name="T11">Common Print Dialog Backends (CPDB)</text:span><text:span text:style-name="T12">, so that CUPS support is in <text:s/>separate backend, for future API changes</text:span></text:p>
                  </text:list-item>
                </text:list>
              </text:list-item>
              <text:list-item>
                <text:p><text:span text:style-name="T11">Modernize print dialogs</text:span></text:p>
                <text:list>
                  <text:list-item>
                    <text:p><text:span text:style-name="T11">GNOME</text:span><text:span text:style-name="T12">/</text:span><text:span text:style-name="T11">KDE</text:span><text:span text:style-name="T12"> print dialogs have no </text:span><text:span text:style-name="T11">embedded preview</text:span><text:span text:style-name="T12">, but LibreOffice, Firefox, Thunderbird, Chromium have; </text:span><text:span text:style-name="T11">COSMIC</text:span><text:span text:style-name="T12">: Design with preview right away ...</text:span></text:p>
                  </text:list-item>
                  <text:list-item>
                    <text:p><text:span text:style-name="T12">Print dialogs get </text:span><text:span text:style-name="T11">moved from GUI toolkits (GTK/Qt) to XDG Desktop Portal</text:span><text:span text:style-name="T12">, for better sandboxed packaging support, but </text:span><text:span text:style-name="T11">portal API does not support preview</text:span><text:span text:style-name="T12"> → </text:span><text:span text:style-name="T11">Started discussion with all stakeholders</text:span></text:p>
                  </text:list-item>
                </text:list>
              </text:list-item>
            </text:list>
          </draw:text-box>
        </draw:frame>
        <draw:frame draw:name="Shape 82_ 22" presentation:style-name="pr14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Print Dialogs – </text:span><text:span text:style-name="T6"><text:line-break/></text:span><text:span text:style-name="T6">CPDB, preview, and portals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6" presentation:class="page"/>
          <draw:frame presentation:style-name="pr15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7" draw:style-name="dp1" draw:master-page-name="_31__5f_Bullet_20_Slide" presentation:presentation-page-layout-name="AL2T1">
        <office:forms form:automatic-focus="false" form:apply-design-mode="false"/>
        <draw:frame draw:name="Shape 83_ 40" presentation:style-name="pr4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<text:span text:style-name="T11">Tests to be automatically run on every GIT commit or Pull Request</text:span></text:p>
              </text:list-item>
              <text:list-item>
                <text:p>To <text:span text:style-name="T11">discover regressions</text:span> caused by each change</text:p>
              </text:list-item>
              <text:list-item>
                <text:p>Triggered via <text:span text:style-name="T11">GitHub workflows</text:span></text:p>
              </text:list-item>
              <text:list-item>
                <text:p><text:s/><text:span text:style-name="T11">Tests done</text:span></text:p>
                <text:list>
                  <text:list-item>
                    <text:p><text:span text:style-name="T11">Static analysis</text:span> with CodeQL, GitHub's semantic code analysis engine</text:p>
                  </text:list-item>
                  <text:list-item>
                    <text:p text:style-name="P13"><text:span text:style-name="T11">Static analysis</text:span> with cppcheck, C/C++ code analysis</text:p>
                  </text:list-item>
                  <text:list-item>
                    <text:p text:style-name="P13"><text:span text:style-name="T11">Build tests</text:span> on x86-64, arm64, armhf, riscv64, for libcups 2.4.x, 2.5.x, 3.x</text:p>
                  </text:list-item>
                  <text:list-item>
                    <text:p text:style-name="P13">Run <text:span text:style-name="T11">unit tests</text:span> (test of compiled source, “make check”) on each architecture</text:p>
                  </text:list-item>
                  <text:list-item>
                    <text:p text:style-name="P13">Run <text:span text:style-name="T11">autopkgtests</text:span> of Debian/Ubuntu (test of installed package)</text:p>
                  </text:list-item>
                </text:list>
              </text:list-item>
              <text:list-item>
                <text:p>On GitHub tests on x86-64 and arm64 run natively, for armhf and riscv64 emulations are used</text:p>
              </text:list-item>
            </text:list>
          </draw:text-box>
        </draw:frame>
        <draw:frame draw:name="Shape 82_ 3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Testing &amp; Security: </text:span><text:span text:style-name="T6"><text:line-break/></text:span><text:span text:style-name="T6">Continuous Integration (CI)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7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8" draw:style-name="dp1" draw:master-page-name="_31__5f_Bullet_20_Slide" presentation:presentation-page-layout-name="AL2T1">
        <office:forms form:automatic-focus="false" form:apply-design-mode="false"/>
        <draw:frame draw:name="Shape 83_ 48" presentation:style-name="pr4" draw:text-style-name="P21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<text:span text:style-name="T11">CUPS</text:span><text:span text:style-name="T12">, </text:span><text:span text:style-name="T11">PAPPL</text:span><text:span text:style-name="T12">, </text:span><text:span text:style-name="T11">PDFio</text:span><text:span text:style-name="T12">, … (projects maintained by Michael Sweet) had these CI tests already from the beginning on (but with Coverity instead of cppcheck)</text:span></text:p>
              </text:list-item>
              <text:list-item>
                <text:p><text:span text:style-name="T11">CI addition</text:span><text:span text:style-name="T12"> to OpenPrinting projects in </text:span><text:span text:style-name="T11">Winter of Code 5.0 (2026)</text:span><text:span text:style-name="T12">:</text:span></text:p>
                <text:list>
                  <text:list-item>
                    <text:p><text:span text:style-name="T11">libcupsfilters</text:span><text:span text:style-name="T12">, </text:span><text:span text:style-name="T11">cups-filters</text:span><text:span text:style-name="T12"> (Rohit Kumar)</text:span></text:p>
                  </text:list-item>
                  <text:list-item>
                    <text:p><text:span text:style-name="T11">cpdb-libs</text:span><text:span text:style-name="T12"> (Bishal Barman)</text:span></text:p>
                  </text:list-item>
                  <text:list-item>
                    <text:p><text:span text:style-name="T11">cpdb-backend-cups</text:span><text:span text:style-name="T12"> (Souptik De)</text:span></text:p>
                  </text:list-item>
                </text:list>
              </text:list-item>
              <text:list-item>
                <text:p><text:span text:style-name="T11">CI addition</text:span><text:span text:style-name="T12"> to OpenPrinting projects during </text:span><text:span text:style-name="T11">GSoC 2026</text:span><text:span text:style-name="T12">:</text:span></text:p>
                <text:list>
                  <text:list-item>
                    <text:p><text:span text:style-name="T11">libcupsfilters</text:span><text:span text:style-name="T12">, </text:span><text:span text:style-name="T11">cups-filters</text:span><text:span text:style-name="T12">, </text:span><text:span text:style-name="T11">cups-snap</text:span><text:span text:style-name="T12">, </text:span><text:span text:style-name="T11">pappl-retrofit</text:span><text:span text:style-name="T12">, </text:span><text:span text:style-name="T11">cups-browsed</text:span><text:span text:style-name="T12">, </text:span><text:span text:style-name="T11">cpdb-libs</text:span><text:span text:style-name="T12">, </text:span><text:span text:style-name="T11">cpdb-backend-cups</text:span><text:span text:style-name="T12"> (Rohit Kumar)</text:span></text:p>
                  </text:list-item>
                  <text:list-item>
                    <text:p><text:span text:style-name="T11">libppd</text:span><text:span text:style-name="T12"> (Nayanjyoti Das, Rohit Kumar)</text:span></text:p>
                  </text:list-item>
                  <text:list-item>
                    <text:p><text:span text:style-name="T5">libcups 3.x and 2.5.x</text:span><text:span text:style-name="T10"> support in </text:span><text:span text:style-name="T11">libcupsfilters</text:span><text:span text:style-name="T12">, </text:span><text:span text:style-name="T11">cups-filters</text:span><text:span text:style-name="T12">, </text:span><text:span text:style-name="T11">libppd</text:span><text:span text:style-name="T12">, </text:span><text:span text:style-name="T11">cups-snap</text:span><text:span text:style-name="T12">, </text:span><text:span text:style-name="T11">pappl-retrofit</text:span><text:span text:style-name="T12">, </text:span><text:span text:style-name="T11">cups-browsed</text:span><text:span text:style-name="T12">, </text:span><text:span text:style-name="T11">cpdb-backend-cups</text:span><text:span text:style-name="T12"> (Rohit Kumar)</text:span></text:p>
                  </text:list-item>
                </text:list>
                <text:p><text:span text:style-name="T12"/></text:p>
              </text:list-item>
            </text:list>
          </draw:text-box>
        </draw:frame>
        <draw:frame draw:name="Shape 82_ 6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Testing &amp; Security: </text:span><text:span text:style-name="T6"><text:line-break/></text:span><text:span text:style-name="T6">Continuous Integration (CI)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8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9" draw:style-name="dp1" draw:master-page-name="_31__5f_Bullet_20_Slide" presentation:presentation-page-layout-name="AL2T1">
        <office:forms form:automatic-focus="false" form:apply-design-mode="false"/>
        <draw:frame draw:name="Shape 83_ 49" presentation:style-name="pr4" draw:text-style-name="P21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<text:span text:style-name="T11">Special attention </text:span><text:span text:style-name="T12">for </text:span><text:span text:style-name="T11">cups-snap</text:span><text:span text:style-name="T12"> (Rohit Kumar)</text:span></text:p>
                <text:list>
                  <text:list-item>
                    <text:p><text:span text:style-name="T11">Snap build test not working for emulated architectures</text:span><text:span text:style-name="T12"> armhf and riscv64</text:span></text:p>
                  </text:list-item>
                  <text:list-item>
                    <text:p><text:span text:style-name="T11">armhf</text:span><text:span text:style-name="T12"> Snap build works remotely </text:span><text:span text:style-name="T11">on Launchpad</text:span></text:p>
                  </text:list-item>
                  <text:list-item>
                    <text:p><text:span text:style-name="T11">riscv64</text:span><text:span text:style-name="T12"> needs hours/days on Launchpad, therefore no build test in CI but </text:span><text:span text:style-name="T11">check when riscv64 build appears in Snap Store</text:span><text:span text:style-name="T12"> via cron job, test it, and report asynchronously</text:span></text:p>
                  </text:list-item>
                </text:list>
              </text:list-item>
              <text:list-item>
                <text:p><text:span text:style-name="T11">CI completion</text:span><text:span text:style-name="T12"> by Rohit Kumar in </text:span><text:span text:style-name="T11">GSoC 2026</text:span><text:span text:style-name="T12">:</text:span></text:p>
                <text:list>
                  <text:list-item>
                    <text:p><text:span text:style-name="T12">Add CI to </text:span><text:span text:style-name="T11">all remaining repos</text:span></text:p>
                  </text:list-item>
                  <text:list-item>
                    <text:p><text:span text:style-name="T11">Native, stand-alone C unit tests</text:span><text:span text:style-name="T12"> for libppd, pappl-retrofit, and others</text:span></text:p>
                  </text:list-item>
                  <text:list-item>
                    <text:p><text:span text:style-name="T12">DESTDIR staging architecture to </text:span><text:span text:style-name="T11">upstreamize the autopkgtests of the Debian/Ubuntu packages</text:span><text:span text:style-name="T12"> (on all repos)</text:span></text:p>
                  </text:list-item>
                  <text:list-item>
                    <text:p><text:span text:style-name="T12">Add support for build/use with </text:span><text:span text:style-name="T11">CUPS 2.4.x, 2.5.x, 3.x</text:span><text:span text:style-name="T12"> and </text:span><text:span text:style-name="T11">PAPPL 1.4.x, 2.x</text:span></text:p>
                  </text:list-item>
                </text:list>
              </text:list-item>
            </text:list>
          </draw:text-box>
        </draw:frame>
        <draw:frame draw:name="Shape 82_ 7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Testing &amp; Security: </text:span><text:span text:style-name="T6"><text:line-break/></text:span><text:span text:style-name="T6">Continuous Integration (CI)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19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20" draw:style-name="dp1" draw:master-page-name="Bullet_20_Slide" presentation:presentation-page-layout-name="AL2T1">
        <office:forms form:automatic-focus="false" form:apply-design-mode="false"/>
        <draw:frame draw:name="Shape 83_ 18" presentation:style-name="pr7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<text:span text:style-name="T12">Many bugs are not found by the usual </text:span><text:span text:style-name="T11">manual testing</text:span><text:span text:style-name="T12">, </text:span><text:span text:style-name="T11">CI/unit testing</text:span><text:span text:style-name="T12">, or </text:span><text:span text:style-name="T11">bug reports</text:span></text:p>
              </text:list-item>
              <text:list-item>
                <text:p><text:span text:style-name="T11">Fuzz testing</text:span><text:span text:style-name="T12"> (“fuzzing”): Continued running of tests with </text:span><text:span text:style-name="T11">randomly modified input</text:span><text:span text:style-name="T12"> to find unexpected behavior (aka as </text:span><text:span text:style-name="T11">bugs</text:span><text:span text:style-name="T12">)</text:span></text:p>
              </text:list-item>
              <text:list-item>
                <text:p><text:span text:style-name="T11">Requires</text:span></text:p>
                <text:list>
                  <text:list-item>
                    <text:p><text:span text:style-name="T11">Test harnesses</text:span><text:span text:style-name="T12">: Methods to call the software exercising as much as possible of it (XX% coverage), can be generated by AI/LLM (OSS-Fuzz-Gen)</text:span></text:p>
                  </text:list-item>
                  <text:list-item>
                    <text:p><text:span text:style-name="T11">Input generator</text:span><text:span text:style-name="T12">: Generates randomized input which does not get trivially rejected</text:span></text:p>
                  </text:list-item>
                  <text:list-item>
                    <text:p><text:span text:style-name="T11">High-performance cluster</text:span><text:span text:style-name="T12"> for permanent test running (Google OSS-Fuzz)</text:span></text:p>
                  </text:list-item>
                </text:list>
                <text:p><text:span text:style-name="T12"/></text:p>
              </text:list-item>
            </text:list>
          </draw:text-box>
        </draw:frame>
        <draw:frame draw:name="Shape 82_ 20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Testing &amp; Security: Google OSS-Fuzz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20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21" draw:style-name="dp1" draw:master-page-name="_31__5f_Bullet_20_Slide" presentation:presentation-page-layout-name="AL2T1">
        <office:forms form:automatic-focus="false" form:apply-design-mode="false"/>
        <draw:frame draw:name="Shape 83_ 24" presentation:style-name="pr4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OpenPrinting is <text:span text:style-name="T11">supplying an essential part of the ecosystem</text:span> and many orgs use OpenPrinting’s work, software included <text:span text:style-name="T11">in all major OS distributions</text:span></text:p>
              </text:list-item>
              <text:list-item>
                <text:p>20 of 37 repos written in <text:span text:style-name="T11">memory-unsafe languages (C/C++)</text:span></text:p>
              </text:list-item>
              <text:list-item>
                <text:p>Oxidizing (converting to <text:span text:style-name="T11">Rust</text:span>) <text:span text:style-name="T11">too much work and bug-prone</text:span></text:p>
              </text:list-item>
              <text:list-item>
                <text:p><text:span text:style-name="T11">OpenPrinting joined OSS-Fuzz</text:span><text:span text:style-name="T12"> via GSoC 2024, continuing in GSoC 2025, 2026</text:span></text:p>
              </text:list-item>
              <text:list-item>
                <text:p><text:span text:style-name="T12">Projects: </text:span><text:span text:style-name="T11">cups</text:span><text:span text:style-name="T12">, </text:span><text:span text:style-name="T11">libcups</text:span><text:span text:style-name="T12">, </text:span><text:span text:style-name="T11">cups-filters</text:span><text:span text:style-name="T12">, </text:span><text:span text:style-name="T11">libcupsfilters</text:span><text:span text:style-name="T12">, </text:span><text:span text:style-name="T11">libcups3</text:span><text:span text:style-name="T12">, </text:span><text:span text:style-name="T11">ipp-usb</text:span><text:span text:style-name="T12">, ...</text:span></text:p>
              </text:list-item>
              <text:list-item>
                <text:p><text:span text:style-name="T11">Success: </text:span><text:span text:style-name="T12">41 issues reported with 21 resolved, 5000+ LoC changes in 2024</text:span></text:p>
              </text:list-item>
              <text:list-item>
                <text:p><text:span text:style-name="T12">From unit testing to fuzz harness</text:span></text:p>
              </text:list-item>
              <text:list-item>
                <text:p><text:span text:style-name="T12">Adapting various test input formats (e.g., </text:span><text:span text:style-name="T11">IPP</text:span><text:span text:style-name="T12"> Protocol, </text:span><text:span text:style-name="T11">PDF</text:span><text:span text:style-name="T12"> file, and </text:span><text:span text:style-name="T11">argv</text:span><text:span text:style-name="T12"> input)</text:span></text:p>
              </text:list-item>
              <text:list-item>
                <text:p><text:span text:style-name="T11">AI/LLM-based</text:span><text:span text:style-name="T12"> harness generator </text:span><text:span text:style-name="T11">OSS-Fuzz-Gen</text:span></text:p>
              </text:list-item>
            </text:list>
          </draw:text-box>
        </draw:frame>
        <draw:frame draw:name="Shape 82_ 24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Testing &amp; Security: Google OSS-Fuzz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21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22" draw:style-name="dp1" draw:master-page-name="_31__5f_Bullet_20_Slide" presentation:presentation-page-layout-name="AL2T1">
        <office:forms form:automatic-focus="false" form:apply-design-mode="false"/>
        <draw:frame draw:name="Shape 83_ 46" presentation:style-name="pr4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OpenPrinting got <text:span text:style-name="T11">security-audited by 7A Security</text:span></text:p>
              </text:list-item>
              <text:list-item>
                <text:p>Sponsored by the <text:span text:style-name="T11">Sovereign Tech Agency</text:span></text:p>
              </text:list-item>
              <text:list-item>
                <text:p>Audit done in the following <text:span text:style-name="T11">work packages</text:span>:</text:p>
                <text:list>
                  <text:list-item>
                    <text:p>WP1: OpenPrinting CUPS 2.5 Core &amp; Admin APIs Audit</text:p>
                  </text:list-item>
                  <text:list-item>
                    <text:p>WP2: OpenPrinting Filters &amp; Parsing Libraries Audit</text:p>
                  </text:list-item>
                  <text:list-item>
                    <text:p>WP3: OpenPrinting Discovery, USB &amp; CPDB Audit</text:p>
                  </text:list-item>
                  <text:list-item>
                    <text:p>WP4: OpenPrinting Supply Chain &amp; Release Process Review</text:p>
                  </text:list-item>
                  <text:list-item>
                    <text:p>WP5: OpenPrinting Lightweight Threat Model</text:p>
                  </text:list-item>
                </text:list>
              </text:list-item>
              <text:list-item>
                <text:p><text:span text:style-name="T11">6-head audit team</text:span> dedicated total of <text:span text:style-name="T11">77.35 working days</text:span></text:p>
              </text:list-item>
              <text:list-item>
                <text:p><text:span text:style-name="T11">Detailed 125-page report</text:span> of all the results</text:p>
              </text:list-item>
            </text:list>
          </draw:text-box>
        </draw:frame>
        <draw:frame draw:name="Shape 82_ 13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Testing &amp; Security: Security Audit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22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23" draw:style-name="dp1" draw:master-page-name="_31__5f_Bullet_20_Slide" presentation:presentation-page-layout-name="AL2T1">
        <office:forms form:automatic-focus="false" form:apply-design-mode="false"/>
        <draw:frame draw:name="Shape 83_ 42" presentation:style-name="pr4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In WP1-WP3 <text:span text:style-name="T11">29 bugs/vulnerabilities</text:span> were found and <text:span text:style-name="T11">1 hardening recommendation</text:span></text:p>
              </text:list-item>
              <text:list-item>
                <text:p>Each bug got <text:span text:style-name="T11">described in detail</text:span> with code snippets and <text:span text:style-name="T11">suggestions how to fix</text:span><text:span text:style-name="T12">, so we can give them as </text:span><text:span text:style-name="T11">assignments to newcomers</text:span></text:p>
              </text:list-item>
              <text:list-item>
                <text:p>Most can be just treated as normal bugs (no CVE required), reported issues, then fixed, and the component relesed</text:p>
              </text:list-item>
              <text:list-item>
                <text:p>In WP4 it was investigated which security standards and methods we are using when managing our code base on GitHub, using the <text:span text:style-name="T11">Supply-chain Levels for Software Artifacts (SLSA)</text:span></text:p>
              </text:list-item>
              <text:list-item>
                <text:p>In WP5 <text:span text:style-name="T11">threat scenarios</text:span> and recommendations for protection against them are shown</text:p>
              </text:list-item>
              <text:list-item>
                <text:p><text:span text:style-name="T11">Thanks a lot to the Sovereign Tech Agency and 7A Security</text:span></text:p>
              </text:list-item>
            </text:list>
          </draw:text-box>
        </draw:frame>
        <draw:frame draw:name="Shape 82_ 23" presentation:style-name="pr5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Testing &amp; Security: Security Audit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23" presentation:class="page"/>
          <draw:frame presentation:style-name="pr6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24" draw:style-name="dp1" draw:master-page-name="Bullet_20_Slide" presentation:presentation-page-layout-name="AL2T1">
        <office:forms form:automatic-focus="false" form:apply-design-mode="false"/>
        <draw:frame draw:name="Shape 83_ 19" presentation:style-name="pr7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<text:span text:style-name="T11">Visual analysis of filter/print output </text:span><text:span text:style-name="T12">(GSoC 2025)</text:span></text:p>
                <text:list>
                  <text:list-item>
                    <text:p><text:span text:style-name="T12">Check text content (OCR), margins, colors, resolution, …</text:span></text:p>
                  </text:list-item>
                  <text:list-item>
                    <text:p><text:span text:style-name="T11">Automated testing</text:span><text:span text:style-name="T12">, like CI or fuzzing also detects </text:span><text:span text:style-name="T11">functional problems</text:span><text:span text:style-name="T12">, not only crashes and errors</text:span></text:p>
                  </text:list-item>
                  <text:list-item>
                    <text:p><text:span text:style-name="T12">Inspired by </text:span><text:span text:style-name="T11">GNOME’s openQA</text:span></text:p>
                  </text:list-item>
                </text:list>
              </text:list-item>
              <text:list-item>
                <text:p><text:span text:style-name="T11">Emulation of real-life IPP multi-function device</text:span></text:p>
                <text:list>
                  <text:list-item>
                    <text:p><text:span text:style-name="T12">Not only emulating to IPP standards but also </text:span><text:span text:style-name="T11">emulating quirks</text:span></text:p>
                  </text:list-item>
                  <text:list-item>
                    <text:p><text:span text:style-name="T12">Testing of </text:span><text:span text:style-name="T11">quirk handling</text:span></text:p>
                  </text:list-item>
                  <text:list-item>
                    <text:p><text:span text:style-name="T12">Reproducing </text:span><text:span text:style-name="T11">user-reported bugs</text:span></text:p>
                  </text:list-item>
                </text:list>
              </text:list-item>
            </text:list>
          </draw:text-box>
        </draw:frame>
        <draw:frame draw:name="Shape 82_ 21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Further projects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24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25" draw:style-name="dp1" draw:master-page-name="Bullet_20_Slide" presentation:presentation-page-layout-name="AL2T1">
        <office:forms form:automatic-focus="false" form:apply-design-mode="false"/>
        <draw:frame draw:name="Shape 83_ 25" presentation:style-name="pr7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><text:span text:style-name="T11">Porting CUPS and Printer Applications to Zephyr RTOS</text:span><text:span text:style-name="T12"> (GSoC 2025, 2026)</text:span></text:p>
                <text:list>
                  <text:list-item>
                    <text:p><text:span text:style-name="T12">Printing from IoT devices</text:span></text:p>
                  </text:list-item>
                  <text:list-item>
                    <text:p><text:span text:style-name="T12">Cheap upcycling of legacy printers to driverless IPP</text:span></text:p>
                  </text:list-item>
                </text:list>
              </text:list-item>
              <text:list-item>
                <text:p><text:span text:style-name="T11">Rust bindings for libcups and CPDB</text:span><text:span text:style-name="T12"> (GSoC 2025)</text:span></text:p>
                <text:list>
                  <text:list-item>
                    <text:p><text:span text:style-name="T12">Printing support for desktop apps written in Rust, and also for the COSMIC desktop</text:span></text:p>
                  </text:list-item>
                </text:list>
              </text:list-item>
              <text:list-item>
                <text:p><text:span text:style-name="T11">Scanner Application Support in PAPPL</text:span></text:p>
                <text:list>
                  <text:list-item>
                    <text:p><text:span text:style-name="T12">Emulation of driverless Scanner (eSCL and/or IPP Scan) for scanner drivers in sandboxed/containerized environments</text:span></text:p>
                  </text:list-item>
                </text:list>
              </text:list-item>
            </text:list>
          </draw:text-box>
        </draw:frame>
        <draw:frame draw:name="Shape 82_ 27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Further projects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25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26" draw:style-name="dp1" draw:master-page-name="Bullet_20_Slide" presentation:presentation-page-layout-name="AL2T1">
        <office:forms form:automatic-focus="false" form:apply-design-mode="false"/>
        <draw:frame draw:name="Shape 83_ 8" presentation:style-name="pr7" draw:text-style-name="P7" draw:layer="layout" svg:width="31.496cm" svg:height="14.251cm" svg:x="1.27cm" svg:y="3.809cm" presentation:class="outline" presentation:user-transformed="true">
          <draw:text-box>
            <text:list text:style-name="L2">
              <text:list-item>
                <text:p text:style-name="P11"><text:span text:style-name="T8">Code, bug triage, CI testing, packaging, documentation, web site</text:span></text:p>
              </text:list-item>
              <text:list-item>
                <text:p text:style-name="P11"><text:span text:style-name="T8">Google Summer of Code: Contributor, Mentor:</text:span><text:span text:style-name="T9"> </text:span><text:span text:style-name="T9"><text:line-break/></text:span><text:span text:style-name="T21"><text:a xlink:href="https://github.com/LinuxFoundationGSoC/ProjectIdeas/wiki/GSoC-2026-OpenPrinting" xlink:type="simple">https://github.com/LinuxFoundationGSoC/ProjectIdeas/wiki/GSoC-2026-OpenPrinting</text:a></text:span><text:span text:style-name="T22"> </text:span><text:span text:style-name="T9"><text:s/></text:span></text:p>
              </text:list-item>
              <text:list-item>
                <text:p text:style-name="P11"><text:span text:style-name="T7">OpenPrinting </text:span><text:span text:style-name="T8">GitHub</text:span><text:span text:style-name="T7">: </text:span><text:span text:style-name="T7"><text:a xlink:href="https://github.com/OpenPrinting/" xlink:type="simple">https://github.com/OpenPrinting/</text:a></text:span><text:span text:style-name="T7"><text:line-break/></text:span><text:span text:style-name="T7">Michael Sweet’s GitHub: </text:span><text:span text:style-name="T7"><text:a xlink:href="https://github.com/michaelrsweet/" xlink:type="simple">https://github.com/michaelrsweet/</text:a></text:span><text:span text:style-name="T7"><text:s/></text:span></text:p>
              </text:list-item>
              <text:list-item>
                <text:p text:style-name="P11"><text:span text:style-name="T7">OpenPrinting </text:span><text:span text:style-name="T8">mailing list</text:span><text:span text:style-name="T7">: printing-architecture@lists.linux.dev</text:span><text:span text:style-name="T7"><text:line-break/></text:span><text:span text:style-name="T7"><text:a xlink:href="https://lore.kernel.org/printing-architecture/" xlink:type="simple">https://lore.kernel.org/printing-architecture/</text:a></text:span><text:span text:style-name="T7"> </text:span><text:span text:style-name="T7"><text:line-break/></text:span><text:span text:style-name="T7"><text:a xlink:href="https://subspace.kernel.org/lists.linux.dev.html" xlink:type="simple">https://subspace.kernel.org/lists.linux.dev.html</text:a></text:span><text:span text:style-name="T7"> </text:span></text:p>
              </text:list-item>
              <text:list-item>
                <text:p text:style-name="P11"><text:span text:style-name="T8">OpenPrinting News</text:span><text:span text:style-name="T7">: </text:span><text:span text:style-name="T7"><text:a xlink:href="https://openprinting.github.io/news" xlink:type="simple">https://openprinting.github.io/news</text:a></text:span></text:p>
              </text:list-item>
              <text:list-item>
                <text:p text:style-name="P11"><text:span text:style-name="T8">LinkedIn:</text:span><text:span text:style-name="T7"> </text:span><text:span text:style-name="T7"><text:a xlink:href="https://www.linkedin.com/company/openprinting/" xlink:type="simple">https://www.linkedin.com/company/openprinting/</text:a></text:span><text:span text:style-name="T7"><text:s/></text:span></text:p>
              </text:list-item>
              <text:list-item>
                <text:p text:style-name="P11"><text:span text:style-name="T8">Mastodon</text:span><text:span text:style-name="T7">: #OpenPrinting</text:span></text:p>
              </text:list-item>
            </text:list>
          </draw:text-box>
        </draw:frame>
        <draw:frame draw:name="Shape 82_ 10" presentation:style-name="pr8" draw:text-style-name="P9" draw:layer="layout" svg:width="28.956cm" svg:height="2.821cm" svg:x="1.27cm" svg:y="0.126cm" presentation:class="title" presentation:user-transformed="true">
          <draw:text-box>
            <text:p text:style-name="P8"><text:span text:style-name="T6">Get involved</text:span></text:p>
          </draw:text-box>
        </draw:frame>
        <presentation:notes draw:style-name="dp3">
          <draw:page-thumbnail draw:style-name="gr1" draw:layer="layout" svg:width="12.699cm" svg:height="9.524cm" svg:x="3.175cm" svg:y="1.93cm" draw:page-number="26" presentation:class="page"/>
          <draw:frame presentation:style-name="pr9" draw:text-style-name="P10" draw:layer="layout" svg:width="15.239cm" svg:height="11.429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FreeMono" svg:font-family="FreeMono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Verdana" svg:font-family="Verdana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1" style:font-size-asian="24pt" style:language-asian="zh" style:country-asian="CN" style:font-name-complex="DejaVu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/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Title-background" style:family="presentation">
      <style:graphic-properties draw:stroke="none" draw:fill="solid" draw:fill-color="#ffffff"/>
      <style:text-properties style:letter-kerning="true"/>
    </style:style>
    <style:style style:name="Titl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-outline1" style:family="presentation">
      <style:graphic-properties draw:stroke="none" draw:fill="none" draw:auto-grow-height="false" draw:fit-to-size="false" style:shrink-to-fit="true" style:writing-mode="lr-tb">
        <text:list-style style:name="Titl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margin-top="0.499cm" fo:margin-bottom="0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style:text-emphasize="none" style:font-relief="none" style:text-overline-style="none" style:text-overline-color="font-color" fo:hyphenate="false"/>
    </style:style>
    <style:style style:name="Title-outline2" style:family="presentation" style:parent-style-name="Title-outline1">
      <style:graphic-properties style:writing-mode="lr-tb"/>
      <style:paragraph-properties fo:margin-left="0cm" fo:margin-right="0.113cm" fo:margin-top="0.3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Title-outline3" style:family="presentation" style:parent-style-name="Title-outline2">
      <style:graphic-properties style:writing-mode="lr-tb"/>
      <style:paragraph-properties fo:margin-left="0cm" fo:margin-right="0.113cm" fo:margin-top="0.2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Title-outline4" style:family="presentation" style:parent-style-name="Title-outline3">
      <style:graphic-properties style:writing-mode="lr-tb"/>
      <style:paragraph-properties fo:margin-left="0cm" fo:margin-right="0.113cm" fo:margin-top="0.199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Title-outline5" style:family="presentation" style:parent-style-name="Title-outline4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Title-outline6" style:family="presentation" style:parent-style-name="Title-outline5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Title-outline7" style:family="presentation" style:parent-style-name="Title-outline6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Title-outline8" style:family="presentation" style:parent-style-name="Title-outline7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Title-outline9" style:family="presentation" style:parent-style-name="Title-outline8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Title-subtitle" style:family="presentation">
      <style:graphic-properties draw:stroke="none" draw:fill="none" draw:textarea-vertical-align="middle">
        <text:list-style style:name="Titl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-title" style:family="presentation">
      <style:graphic-properties draw:stroke="none" draw:fill="none" draw:textarea-vertical-align="middle" style:writing-mode="lr-tb">
        <text:list-style style:name="Titl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6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6pt" style:font-style-asian="normal" style:font-weight-asian="normal" style:font-name-complex="Arial" style:font-family-complex="Arial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Bullet_20_Slide-background" style:display-name="Bullet Slide-background" style:family="presentation">
      <style:graphic-properties draw:stroke="none" draw:fill="solid" draw:fill-color="#ffffff"/>
      <style:text-properties style:letter-kerning="true"/>
    </style:style>
    <style:style style:name="Bullet_20_Slide-backgroundobjects" style:display-name="Bullet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ullet_20_Slide-notes" style:display-name="Bullet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ullet_20_Slide-outline1" style:display-name="Bullet Slide-outline1" style:family="presentation">
      <style:graphic-properties draw:stroke="none" draw:fill="none" draw:auto-grow-height="false" draw:fit-to-size="false" style:shrink-to-fit="true" style:writing-mode="lr-tb">
        <text:list-style style:name="Bullet_20_Slide-outline1" style:display-name="Bullet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margin-top="0.499cm" fo:margin-bottom="0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style:text-emphasize="none" style:font-relief="none" style:text-overline-style="none" style:text-overline-color="font-color" fo:hyphenate="false"/>
    </style:style>
    <style:style style:name="Bullet_20_Slide-outline2" style:display-name="Bullet Slide-outline2" style:family="presentation" style:parent-style-name="Bullet_20_Slide-outline1">
      <style:graphic-properties style:writing-mode="lr-tb"/>
      <style:paragraph-properties fo:margin-left="0cm" fo:margin-right="0.113cm" fo:margin-top="0.3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-outline3" style:display-name="Bullet Slide-outline3" style:family="presentation" style:parent-style-name="Bullet_20_Slide-outline2">
      <style:graphic-properties style:writing-mode="lr-tb"/>
      <style:paragraph-properties fo:margin-left="0cm" fo:margin-right="0.113cm" fo:margin-top="0.2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-outline4" style:display-name="Bullet Slide-outline4" style:family="presentation" style:parent-style-name="Bullet_20_Slide-outline3">
      <style:graphic-properties style:writing-mode="lr-tb"/>
      <style:paragraph-properties fo:margin-left="0cm" fo:margin-right="0.113cm" fo:margin-top="0.199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-outline5" style:display-name="Bullet Slide-outline5" style:family="presentation" style:parent-style-name="Bullet_20_Slide-outline4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-outline6" style:display-name="Bullet Slide-outline6" style:family="presentation" style:parent-style-name="Bullet_20_Slide-outline5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-outline7" style:display-name="Bullet Slide-outline7" style:family="presentation" style:parent-style-name="Bullet_20_Slide-outline6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-outline8" style:display-name="Bullet Slide-outline8" style:family="presentation" style:parent-style-name="Bullet_20_Slide-outline7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-outline9" style:display-name="Bullet Slide-outline9" style:family="presentation" style:parent-style-name="Bullet_20_Slide-outline8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-subtitle" style:display-name="Bullet Slide-subtitle" style:family="presentation">
      <style:graphic-properties draw:stroke="none" draw:fill="none" draw:textarea-vertical-align="middle">
        <text:list-style style:name="Bullet_20_Slide-subtitle" style:display-name="Bullet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ullet_20_Slide-title" style:display-name="Bullet Slide-title" style:family="presentation">
      <style:graphic-properties draw:stroke="none" draw:fill="none" draw:textarea-vertical-align="middle" style:writing-mode="lr-tb">
        <text:list-style style:name="Bullet_20_Slide-title" style:display-name="Bullet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6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6pt" style:font-style-asian="normal" style:font-weight-asian="normal" style:font-name-complex="Arial" style:font-family-complex="Arial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Bullet_20_Slide_5f_-background" style:display-name="Bullet Slide_-background" style:family="presentation">
      <style:graphic-properties draw:stroke="none" draw:fill="solid" draw:fill-color="#ffffff"/>
      <style:text-properties style:letter-kerning="true"/>
    </style:style>
    <style:style style:name="Bullet_20_Slide_5f_-backgroundobjects" style:display-name="Bullet Slide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ullet_20_Slide_5f_-notes" style:display-name="Bullet Slide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ullet_20_Slide_5f_-outline1" style:display-name="Bullet Slide_-outline1" style:family="presentation">
      <style:graphic-properties draw:stroke="none" draw:fill="none" draw:auto-grow-height="false" draw:fit-to-size="false" style:shrink-to-fit="true" style:writing-mode="lr-tb">
        <text:list-style style:name="Bullet_20_Slide_5f_-outline1" style:display-name="Bullet Slid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margin-top="0.499cm" fo:margin-bottom="0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style:text-emphasize="none" style:font-relief="none" style:text-overline-style="none" style:text-overline-color="font-color" fo:hyphenate="false"/>
    </style:style>
    <style:style style:name="Bullet_20_Slide_5f_-outline2" style:display-name="Bullet Slide_-outline2" style:family="presentation" style:parent-style-name="Bullet_20_Slide_5f_-outline1">
      <style:graphic-properties style:writing-mode="lr-tb"/>
      <style:paragraph-properties fo:margin-left="0cm" fo:margin-right="0.113cm" fo:margin-top="0.3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_5f_-outline3" style:display-name="Bullet Slide_-outline3" style:family="presentation" style:parent-style-name="Bullet_20_Slide_5f_-outline2">
      <style:graphic-properties style:writing-mode="lr-tb"/>
      <style:paragraph-properties fo:margin-left="0cm" fo:margin-right="0.113cm" fo:margin-top="0.2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_5f_-outline4" style:display-name="Bullet Slide_-outline4" style:family="presentation" style:parent-style-name="Bullet_20_Slide_5f_-outline3">
      <style:graphic-properties style:writing-mode="lr-tb"/>
      <style:paragraph-properties fo:margin-left="0cm" fo:margin-right="0.113cm" fo:margin-top="0.199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Bullet_20_Slide_5f_-outline5" style:display-name="Bullet Slide_-outline5" style:family="presentation" style:parent-style-name="Bullet_20_Slide_5f_-outline4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_5f_-outline6" style:display-name="Bullet Slide_-outline6" style:family="presentation" style:parent-style-name="Bullet_20_Slide_5f_-outline5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_5f_-outline7" style:display-name="Bullet Slide_-outline7" style:family="presentation" style:parent-style-name="Bullet_20_Slide_5f_-outline6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_5f_-outline8" style:display-name="Bullet Slide_-outline8" style:family="presentation" style:parent-style-name="Bullet_20_Slide_5f_-outline7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_5f_-outline9" style:display-name="Bullet Slide_-outline9" style:family="presentation" style:parent-style-name="Bullet_20_Slide_5f_-outline8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Bullet_20_Slide_5f_-subtitle" style:display-name="Bullet Slide_-subtitle" style:family="presentation">
      <style:graphic-properties draw:stroke="none" draw:fill="none" draw:textarea-vertical-align="middle">
        <text:list-style style:name="Bullet_20_Slide_5f_-subtitle" style:display-name="Bullet Slide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ullet_20_Slide_5f_-title" style:display-name="Bullet Slide_-title" style:family="presentation">
      <style:graphic-properties draw:stroke="none" draw:fill="none" draw:textarea-vertical-align="middle" style:writing-mode="lr-tb">
        <text:list-style style:name="Bullet_20_Slide_5f_-title" style:display-name="Bullet Slide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6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6pt" style:font-style-asian="normal" style:font-weight-asian="normal" style:font-name-complex="Arial" style:font-family-complex="Arial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_31__5f_Bullet_20_Slide-background" style:display-name="1_Bullet Slide-background" style:family="presentation">
      <style:graphic-properties draw:stroke="none" draw:fill="solid" draw:fill-color="#ffffff"/>
      <style:text-properties style:letter-kerning="true"/>
    </style:style>
    <style:style style:name="_31__5f_Bullet_20_Slide-backgroundobjects" style:display-name="1_Bullet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Bullet_20_Slide-notes" style:display-name="1_Bullet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Bullet_20_Slide-outline1" style:display-name="1_Bullet Slide-outline1" style:family="presentation">
      <style:graphic-properties draw:stroke="none" draw:fill="none" draw:auto-grow-height="false" draw:fit-to-size="false" style:shrink-to-fit="true" style:writing-mode="lr-tb">
        <text:list-style style:name="_31__5f_Bullet_20_Slide-outline1" style:display-name="1_Bullet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margin-top="0.499cm" fo:margin-bottom="0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style:text-emphasize="none" style:font-relief="none" style:text-overline-style="none" style:text-overline-color="font-color" fo:hyphenate="false"/>
    </style:style>
    <style:style style:name="_31__5f_Bullet_20_Slide-outline2" style:display-name="1_Bullet Slide-outline2" style:family="presentation" style:parent-style-name="_31__5f_Bullet_20_Slide-outline1">
      <style:graphic-properties style:writing-mode="lr-tb"/>
      <style:paragraph-properties fo:margin-left="0cm" fo:margin-right="0.113cm" fo:margin-top="0.3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_31__5f_Bullet_20_Slide-outline3" style:display-name="1_Bullet Slide-outline3" style:family="presentation" style:parent-style-name="_31__5f_Bullet_20_Slide-outline2">
      <style:graphic-properties style:writing-mode="lr-tb"/>
      <style:paragraph-properties fo:margin-left="0cm" fo:margin-right="0.113cm" fo:margin-top="0.2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_31__5f_Bullet_20_Slide-outline4" style:display-name="1_Bullet Slide-outline4" style:family="presentation" style:parent-style-name="_31__5f_Bullet_20_Slide-outline3">
      <style:graphic-properties style:writing-mode="lr-tb"/>
      <style:paragraph-properties fo:margin-left="0cm" fo:margin-right="0.113cm" fo:margin-top="0.199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_31__5f_Bullet_20_Slide-outline5" style:display-name="1_Bullet Slide-outline5" style:family="presentation" style:parent-style-name="_31__5f_Bullet_20_Slide-outline4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1__5f_Bullet_20_Slide-outline6" style:display-name="1_Bullet Slide-outline6" style:family="presentation" style:parent-style-name="_31__5f_Bullet_20_Slide-outline5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1__5f_Bullet_20_Slide-outline7" style:display-name="1_Bullet Slide-outline7" style:family="presentation" style:parent-style-name="_31__5f_Bullet_20_Slide-outline6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1__5f_Bullet_20_Slide-outline8" style:display-name="1_Bullet Slide-outline8" style:family="presentation" style:parent-style-name="_31__5f_Bullet_20_Slide-outline7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1__5f_Bullet_20_Slide-outline9" style:display-name="1_Bullet Slide-outline9" style:family="presentation" style:parent-style-name="_31__5f_Bullet_20_Slide-outline8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1__5f_Bullet_20_Slide-subtitle" style:display-name="1_Bullet Slide-subtitle" style:family="presentation">
      <style:graphic-properties draw:stroke="none" draw:fill="none" draw:textarea-vertical-align="middle">
        <text:list-style style:name="_31__5f_Bullet_20_Slide-subtitle" style:display-name="1_Bullet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Bullet_20_Slide-title" style:display-name="1_Bullet Slide-title" style:family="presentation">
      <style:graphic-properties draw:stroke="none" draw:fill="none" draw:textarea-vertical-align="middle" style:writing-mode="lr-tb">
        <text:list-style style:name="_31__5f_Bullet_20_Slide-title" style:display-name="1_Bullet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6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6pt" style:font-style-asian="normal" style:font-weight-asian="normal" style:font-name-complex="Arial" style:font-family-complex="Arial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_31__5f_Bullet_20_Slide_5f_-background" style:display-name="1_Bullet Slide_-background" style:family="presentation">
      <style:graphic-properties draw:stroke="none" draw:fill="solid" draw:fill-color="#ffffff"/>
      <style:text-properties style:letter-kerning="true"/>
    </style:style>
    <style:style style:name="_31__5f_Bullet_20_Slide_5f_-backgroundobjects" style:display-name="1_Bullet Slide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Bullet_20_Slide_5f_-notes" style:display-name="1_Bullet Slide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Bullet_20_Slide_5f_-outline1" style:display-name="1_Bullet Slide_-outline1" style:family="presentation">
      <style:graphic-properties draw:stroke="none" draw:fill="none" draw:auto-grow-height="false" draw:fit-to-size="false" style:shrink-to-fit="true" style:writing-mode="lr-tb">
        <text:list-style style:name="_31__5f_Bullet_20_Slide_5f_-outline1" style:display-name="1_Bullet Slid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margin-top="0.499cm" fo:margin-bottom="0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style:text-emphasize="none" style:font-relief="none" style:text-overline-style="none" style:text-overline-color="font-color" fo:hyphenate="false"/>
    </style:style>
    <style:style style:name="_31__5f_Bullet_20_Slide_5f_-outline2" style:display-name="1_Bullet Slide_-outline2" style:family="presentation" style:parent-style-name="_31__5f_Bullet_20_Slide_5f_-outline1">
      <style:graphic-properties style:writing-mode="lr-tb"/>
      <style:paragraph-properties fo:margin-left="0cm" fo:margin-right="0.113cm" fo:margin-top="0.3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_31__5f_Bullet_20_Slide_5f_-outline3" style:display-name="1_Bullet Slide_-outline3" style:family="presentation" style:parent-style-name="_31__5f_Bullet_20_Slide_5f_-outline2">
      <style:graphic-properties style:writing-mode="lr-tb"/>
      <style:paragraph-properties fo:margin-left="0cm" fo:margin-right="0.113cm" fo:margin-top="0.2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_31__5f_Bullet_20_Slide_5f_-outline4" style:display-name="1_Bullet Slide_-outline4" style:family="presentation" style:parent-style-name="_31__5f_Bullet_20_Slide_5f_-outline3">
      <style:graphic-properties style:writing-mode="lr-tb"/>
      <style:paragraph-properties fo:margin-left="0cm" fo:margin-right="0.113cm" fo:margin-top="0.199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_31__5f_Bullet_20_Slide_5f_-outline5" style:display-name="1_Bullet Slide_-outline5" style:family="presentation" style:parent-style-name="_31__5f_Bullet_20_Slide_5f_-outline4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1__5f_Bullet_20_Slide_5f_-outline6" style:display-name="1_Bullet Slide_-outline6" style:family="presentation" style:parent-style-name="_31__5f_Bullet_20_Slide_5f_-outline5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1__5f_Bullet_20_Slide_5f_-outline7" style:display-name="1_Bullet Slide_-outline7" style:family="presentation" style:parent-style-name="_31__5f_Bullet_20_Slide_5f_-outline6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1__5f_Bullet_20_Slide_5f_-outline8" style:display-name="1_Bullet Slide_-outline8" style:family="presentation" style:parent-style-name="_31__5f_Bullet_20_Slide_5f_-outline7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1__5f_Bullet_20_Slide_5f_-outline9" style:display-name="1_Bullet Slide_-outline9" style:family="presentation" style:parent-style-name="_31__5f_Bullet_20_Slide_5f_-outline8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1__5f_Bullet_20_Slide_5f_-subtitle" style:display-name="1_Bullet Slide_-subtitle" style:family="presentation">
      <style:graphic-properties draw:stroke="none" draw:fill="none" draw:textarea-vertical-align="middle">
        <text:list-style style:name="_31__5f_Bullet_20_Slide_5f_-subtitle" style:display-name="1_Bullet Slide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Bullet_20_Slide_5f_-title" style:display-name="1_Bullet Slide_-title" style:family="presentation">
      <style:graphic-properties draw:stroke="none" draw:fill="none" draw:textarea-vertical-align="middle" style:writing-mode="lr-tb">
        <text:list-style style:name="_31__5f_Bullet_20_Slide_5f_-title" style:display-name="1_Bullet Slide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6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6pt" style:font-style-asian="normal" style:font-weight-asian="normal" style:font-name-complex="Arial" style:font-family-complex="Arial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_5f_Bullet_5f_20_5f_Slide-background" style:display-name="_Bullet_20_Slide-background" style:family="presentation">
      <style:graphic-properties draw:stroke="none" draw:fill="solid" draw:fill-color="#ffffff"/>
      <style:text-properties style:letter-kerning="true"/>
    </style:style>
    <style:style style:name="_5f_Bullet_5f_20_5f_Slide-backgroundobjects" style:display-name="_Bullet_20_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5f_Bullet_5f_20_5f_Slide-notes" style:display-name="_Bullet_20_Slid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5f_Bullet_5f_20_5f_Slide-outline1" style:display-name="_Bullet_20_Slide-outline1" style:family="presentation">
      <style:graphic-properties draw:stroke="none" draw:fill="none" draw:auto-grow-height="false" draw:fit-to-size="false" style:shrink-to-fit="true">
        <text:list-style style:name="_5f_Bullet_5f_20_5f_Slide-outline1" style:display-name="_Bullet_20_Sli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5f_Bullet_5f_20_5f_Slide-outline2" style:display-name="_Bullet_20_Slide-outline2" style:family="presentation" style:parent-style-name="_5f_Bullet_5f_20_5f_Slide-outline1">
      <style:paragraph-properties fo:margin-left="0cm" fo:margin-right="0cm" fo:margin-top="0.4cm" fo:margin-bottom="0cm" fo:text-indent="0cm"/>
      <style:text-properties fo:font-size="28pt" style:font-size-asian="28pt" style:font-size-complex="28pt"/>
    </style:style>
    <style:style style:name="_5f_Bullet_5f_20_5f_Slide-outline3" style:display-name="_Bullet_20_Slide-outline3" style:family="presentation" style:parent-style-name="_5f_Bullet_5f_20_5f_Slide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_5f_Bullet_5f_20_5f_Slide-outline4" style:display-name="_Bullet_20_Slide-outline4" style:family="presentation" style:parent-style-name="_5f_Bullet_5f_20_5f_Slide-outline3">
      <style:paragraph-properties fo:margin-left="0cm" fo:margin-right="0cm" fo:margin-top="0.2cm" fo:margin-bottom="0cm" fo:text-indent="0cm"/>
      <style:text-properties fo:font-size="20pt" style:font-size-asian="20pt" style:font-size-complex="20pt"/>
    </style:style>
    <style:style style:name="_5f_Bullet_5f_20_5f_Slide-outline5" style:display-name="_Bullet_20_Slide-outline5" style:family="presentation" style:parent-style-name="_5f_Bullet_5f_20_5f_Slide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_5f_Bullet_5f_20_5f_Slide-outline6" style:display-name="_Bullet_20_Slide-outline6" style:family="presentation" style:parent-style-name="_5f_Bullet_5f_20_5f_Slide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_5f_Bullet_5f_20_5f_Slide-outline7" style:display-name="_Bullet_20_Slide-outline7" style:family="presentation" style:parent-style-name="_5f_Bullet_5f_20_5f_Slide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_5f_Bullet_5f_20_5f_Slide-outline8" style:display-name="_Bullet_20_Slide-outline8" style:family="presentation" style:parent-style-name="_5f_Bullet_5f_20_5f_Slide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_5f_Bullet_5f_20_5f_Slide-outline9" style:display-name="_Bullet_20_Slide-outline9" style:family="presentation" style:parent-style-name="_5f_Bullet_5f_20_5f_Slide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_5f_Bullet_5f_20_5f_Slide-subtitle" style:display-name="_Bullet_20_Slide-subtitle" style:family="presentation">
      <style:graphic-properties draw:stroke="none" draw:fill="none" draw:textarea-vertical-align="middle">
        <text:list-style style:name="_5f_Bullet_5f_20_5f_Slide-subtitle" style:display-name="_Bullet_20_Sli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5f_Bullet_5f_20_5f_Slide-title" style:display-name="_Bullet_20_Slide-title" style:family="presentation">
      <style:graphic-properties draw:stroke="none" draw:fill="none" draw:textarea-vertical-align="middle">
        <text:list-style style:name="_5f_Bullet_5f_20_5f_Slide-title" style:display-name="_Bullet_20_Sli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_32__5f_Bullet_20_Slide_5f_-background" style:display-name="2_Bullet Slide_-background" style:family="presentation">
      <style:graphic-properties draw:stroke="none" draw:fill="solid" draw:fill-color="#ffffff"/>
      <style:text-properties style:letter-kerning="true"/>
    </style:style>
    <style:style style:name="_32__5f_Bullet_20_Slide_5f_-backgroundobjects" style:display-name="2_Bullet Slide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2__5f_Bullet_20_Slide_5f_-notes" style:display-name="2_Bullet Slide_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2__5f_Bullet_20_Slide_5f_-outline1" style:display-name="2_Bullet Slide_-outline1" style:family="presentation">
      <style:graphic-properties draw:stroke="none" draw:fill="none" draw:auto-grow-height="false" draw:fit-to-size="false" style:shrink-to-fit="true" style:writing-mode="lr-tb">
        <text:list-style style:name="_32__5f_Bullet_20_Slide_5f_-outline1" style:display-name="2_Bullet Slid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margin-top="0.499cm" fo:margin-bottom="0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Verdana" fo:font-family="Verdana" fo:font-size="22pt" fo:letter-spacing="normal" fo:font-style="normal" fo:text-shadow="none" style:text-underline-style="none" fo:font-weight="normal" style:letter-kerning="true" fo:background-color="transparent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style:text-emphasize="none" style:font-relief="none" style:text-overline-style="none" style:text-overline-color="font-color" fo:hyphenate="false"/>
    </style:style>
    <style:style style:name="_32__5f_Bullet_20_Slide_5f_-outline2" style:display-name="2_Bullet Slide_-outline2" style:family="presentation" style:parent-style-name="_32__5f_Bullet_20_Slide_5f_-outline1">
      <style:graphic-properties style:writing-mode="lr-tb"/>
      <style:paragraph-properties fo:margin-left="0cm" fo:margin-right="0.113cm" fo:margin-top="0.396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_32__5f_Bullet_20_Slide_5f_-outline3" style:display-name="2_Bullet Slide_-outline3" style:family="presentation" style:parent-style-name="_32__5f_Bullet_20_Slide_5f_-outline2">
      <style:graphic-properties style:writing-mode="lr-tb"/>
      <style:paragraph-properties fo:margin-left="0cm" fo:margin-right="0.113cm" fo:margin-top="0.2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_32__5f_Bullet_20_Slide_5f_-outline4" style:display-name="2_Bullet Slide_-outline4" style:family="presentation" style:parent-style-name="_32__5f_Bullet_20_Slide_5f_-outline3">
      <style:graphic-properties style:writing-mode="lr-tb"/>
      <style:paragraph-properties fo:margin-left="0cm" fo:margin-right="0.113cm" fo:margin-top="0.198cm" fo:margin-bottom="0cm" fo:line-height="100%" fo:text-align="left" fo:text-indent="0cm" style:punctuation-wrap="simple"/>
      <style:text-properties fo:font-variant="normal" fo:text-transform="none" fo:color="#000000" loext:opacity="100%" style:text-line-through-style="none" style:text-line-through-type="none" style:text-position="0% 100%" style:font-name="Verdana" fo:font-family="Verdana" fo:font-size="22pt" fo:letter-spacing="normal" fo:font-style="normal" style:text-underline-style="none" fo:font-weight="normal" style:font-name-asian="Verdana" style:font-family-asian="Verdana" style:font-size-asian="22pt" style:font-style-asian="normal" style:font-weight-asian="normal" style:font-name-complex="Verdana" style:font-family-complex="Verdana" style:font-size-complex="22pt" style:font-style-complex="normal" style:font-weight-complex="normal" fo:hyphenate="false"/>
    </style:style>
    <style:style style:name="_32__5f_Bullet_20_Slide_5f_-outline5" style:display-name="2_Bullet Slide_-outline5" style:family="presentation" style:parent-style-name="_32__5f_Bullet_20_Slide_5f_-outline4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2__5f_Bullet_20_Slide_5f_-outline6" style:display-name="2_Bullet Slide_-outline6" style:family="presentation" style:parent-style-name="_32__5f_Bullet_20_Slide_5f_-outline5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2__5f_Bullet_20_Slide_5f_-outline7" style:display-name="2_Bullet Slide_-outline7" style:family="presentation" style:parent-style-name="_32__5f_Bullet_20_Slide_5f_-outline6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2__5f_Bullet_20_Slide_5f_-outline8" style:display-name="2_Bullet Slide_-outline8" style:family="presentation" style:parent-style-name="_32__5f_Bullet_20_Slide_5f_-outline7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2__5f_Bullet_20_Slide_5f_-outline9" style:display-name="2_Bullet Slide_-outline9" style:family="presentation" style:parent-style-name="_32__5f_Bullet_20_Slide_5f_-outline8">
      <style:paragraph-properties fo:margin-left="0cm" fo:margin-right="0.113cm" fo:margin-top="0.099cm" fo:margin-bottom="0cm" fo:text-indent="0cm"/>
      <style:text-properties fo:font-size="20pt" style:font-size-asian="20pt" style:font-size-complex="20pt"/>
    </style:style>
    <style:style style:name="_32__5f_Bullet_20_Slide_5f_-subtitle" style:display-name="2_Bullet Slide_-subtitle" style:family="presentation">
      <style:graphic-properties draw:stroke="none" draw:fill="none" draw:textarea-vertical-align="middle">
        <text:list-style style:name="_32__5f_Bullet_20_Slide_5f_-subtitle" style:display-name="2_Bullet Slide_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2__5f_Bullet_20_Slide_5f_-title" style:display-name="2_Bullet Slide_-title" style:family="presentation">
      <style:graphic-properties draw:stroke="none" draw:fill="none" draw:textarea-vertical-align="middle" style:writing-mode="lr-tb">
        <text:list-style style:name="_32__5f_Bullet_20_Slide_5f_-title" style:display-name="2_Bullet Slide_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113cm" fo:line-height="100%" fo:text-align="left" fo:text-indent="0cm" style:punctuation-wrap="simpl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6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6pt" style:font-style-asian="normal" style:font-weight-asian="normal" style:font-name-complex="Arial" style:font-family-complex="Arial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58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draw:stroke="none" svg:stroke-width="0cm" draw:stroke-linejoin="miter" draw:fill="solid" draw:fill-color="#808080" draw:textarea-vertical-align="middle" draw:auto-grow-height="false" draw:fit-to-size="false" style:shrink-to-fit="false" fo:min-height="0.353cm" fo:min-width="25.118cm" fo:padding-top="0.141cm" fo:padding-bottom="0.141cm" fo:padding-left="0.141cm" fo:padding-right="0.141cm" fo:wrap-option="wrap" loext:decorative="false"/>
    </style:style>
    <style:style style:name="Mgr4" style:family="graphic" style:parent-style-name="standard">
      <style:graphic-properties draw:stroke="none" svg:stroke-width="0cm" draw:fill="solid" draw:fill-color="#808080" draw:textarea-vertical-align="middle" draw:auto-grow-height="false" draw:fit-to-size="false" style:shrink-to-fit="false" fo:min-height="2.893cm" fo:min-width="25.118cm" fo:padding-top="0.141cm" fo:padding-bottom="0.141cm" fo:padding-left="0.141cm" fo:padding-right="0.141cm" fo:wrap-option="wrap" loext:decorative="false"/>
    </style:style>
    <style:style style:name="Mgr5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6" style:family="graphic" style:parent-style-name="standard">
      <style:graphic-properties draw:stroke="none" svg:stroke-width="0.035cm" draw:stroke-linejoin="miter" draw:fill="none" draw:textarea-vertical-align="top" draw:auto-grow-height="true" draw:fit-to-size="false" style:shrink-to-fit="false" fo:min-height="0cm" fo:min-width="0cm" fo:padding-top="0.141cm" fo:padding-bottom="0.141cm" fo:padding-left="0.141cm" fo:padding-right="0.141cm" fo:wrap-option="no-wrap" style:writing-mode="lr-tb" loext:decorative="false"/>
      <style:paragraph-properties style:writing-mode="lr-tb"/>
    </style:style>
    <style:style style:name="Mgr7" style:family="graphic" style:parent-style-name="standard">
      <style:graphic-properties draw:stroke="none" svg:stroke-width="0.035cm" draw:stroke-linejoin="miter" draw:fill="none" draw:textarea-vertical-align="middle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8" style:family="graphic" style:parent-style-name="standard">
      <style:graphic-properties draw:stroke="none" svg:stroke-width="0.035cm" draw:stroke-linejoin="miter" draw:fill="none" draw:textarea-vertical-align="top" draw:auto-grow-height="true" draw:fit-to-size="false" style:shrink-to-fit="false" fo:min-height="0cm" fo:min-width="0cm" fo:padding-top="0cm" fo:padding-bottom="0cm" fo:padding-left="0cm" fo:padding-right="0cm" fo:wrap-option="no-wrap" style:writing-mode="lr-tb" loext:decorative="false"/>
      <style:paragraph-properties style:writing-mode="lr-tb"/>
    </style:style>
    <style:style style:name="Mgr9" style:family="graphic" style:parent-style-name="standard">
      <style:graphic-properties draw:stroke="none" svg:stroke-width="0cm" draw:stroke-linejoin="miter" draw:fill="solid" draw:fill-color="#808080" draw:textarea-vertical-align="middle" draw:auto-grow-height="false" draw:fit-to-size="false" style:shrink-to-fit="false" fo:min-height="0.353cm" fo:min-width="33.576cm" fo:padding-top="0.141cm" fo:padding-bottom="0.141cm" fo:padding-left="0.141cm" fo:padding-right="0.141cm" fo:wrap-option="wrap" loext:decorative="false"/>
    </style:style>
    <style:style style:name="Mgr10" style:family="graphic" style:parent-style-name="standard">
      <style:graphic-properties draw:stroke="none" svg:stroke-width="0cm" draw:fill="solid" draw:fill-color="#808080" draw:textarea-vertical-align="middle" draw:auto-grow-height="false" draw:fit-to-size="false" style:shrink-to-fit="false" fo:min-height="2.893cm" fo:min-width="33.576cm" fo:padding-top="0.141cm" fo:padding-bottom="0.141cm" fo:padding-left="0.141cm" fo:padding-right="0.141cm" fo:wrap-option="wrap" loext:decorative="false"/>
    </style:style>
    <style:style style:name="Mgr11" style:family="graphic" style:parent-style-name="standard">
      <style:graphic-properties draw:stroke="none" draw:fill="none" fo:min-height="0.358cm" loext:decorative="false"/>
      <style:paragraph-properties style:writing-mode="lr-tb"/>
    </style:style>
    <style:style style:name="Mgr12" style:family="graphic" style:parent-style-name="standard">
      <style:graphic-properties draw:stroke="none" draw:fill="solid" draw:fill-color="#808080" draw:textarea-vertical-align="middle" draw:auto-grow-height="false" draw:auto-grow-width="false" fo:padding-top="0.141cm" fo:padding-bottom="0.141cm" fo:padding-left="0.141cm" fo:padding-right="0.141cm" loext:decorative="false"/>
    </style:style>
    <style:style style:name="Mgr13" style:family="graphic" style:parent-style-name="Object_20_with_20_no_20_fill_20_and_20_no_20_line">
      <style:graphic-properties draw:stroke="none" draw:fill="none" style:repeat="stretch" draw:image-opacity="100%" style:mirror="none" loext:decorative="false"/>
    </style:style>
    <style:style style:name="Mgr14" style:family="graphic" style:parent-style-name="standard">
      <style:graphic-properties draw:stroke="none" draw:fill="none" draw:textarea-vertical-align="top" draw:auto-grow-height="true" draw:fit-to-size="false" style:shrink-to-fit="false" fo:min-height="0.255cm" fo:padding-top="0.141cm" fo:padding-bottom="0.141cm" fo:padding-left="0.141cm" fo:padding-right="0.141cm" fo:wrap-option="no-wrap" loext:decorative="false"/>
      <style:paragraph-properties style:writing-mode="lr-tb"/>
    </style:style>
    <style:style style:name="Mgr15" style:family="graphic" style:parent-style-name="standard">
      <style:graphic-properties draw:stroke="none" draw:fill="none" draw:textarea-vertical-align="middle" draw:auto-grow-height="true" draw:fit-to-size="false" style:shrink-to-fit="false" fo:min-height="0.426cm" fo:padding-top="0cm" fo:padding-bottom="0cm" fo:padding-left="0cm" fo:padding-right="0cm" loext:decorative="false"/>
      <style:paragraph-properties style:writing-mode="lr-tb"/>
    </style:style>
    <style:style style:name="Mgr16" style:family="graphic" style:parent-style-name="standard">
      <style:graphic-properties draw:stroke="none" draw:fill="none" draw:auto-grow-height="false" draw:auto-grow-width="false" fo:padding-top="0.125cm" fo:padding-bottom="0.125cm" fo:padding-left="0.25cm" fo:padding-right="0.25cm" loext:decorative="false"/>
      <style:paragraph-properties style:writing-mode="lr-tb"/>
    </style:style>
    <style:style style:name="Mpr1" style:family="presentation" style:parent-style-name="Title-title">
      <style:graphic-properties draw:stroke="none" svg:stroke-width="0.035cm" draw:stroke-linejoin="miter" draw:fill="none" draw:textarea-vertical-align="bottom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Mpr2" style:family="presentation" style:parent-style-name="Title-outline1">
      <style:graphic-properties draw:stroke="none" svg:stroke-width="0.035cm" draw:stroke-linejoin="miter" draw:fill="none" draw:textarea-vertical-align="top" draw:auto-grow-height="false" draw:fit-to-size="false" style:shrink-to-fit="false" fo:min-height="11.049cm" fo:padding-top="0.141cm" fo:padding-bottom="0.141cm" fo:padding-left="0.141cm" fo:padding-right="0.141cm" fo:wrap-option="wrap" loext:decorative="false"/>
      <style:paragraph-properties style:writing-mode="lr-tb"/>
    </style:style>
    <style:style style:name="Mpr3" style:family="presentation" style:parent-style-name="Titl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" style:family="presentation" style:parent-style-name="Titl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" style:family="presentation" style:parent-style-name="Bullet_20_Slide-title">
      <style:graphic-properties draw:stroke="none" svg:stroke-width="0.035cm" draw:stroke-linejoin="miter" draw:fill="none" draw:textarea-vertical-align="bottom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Mpr6" style:family="presentation" style:parent-style-name="Bullet_20_Slide-outline1">
      <style:graphic-properties draw:stroke="none" svg:stroke-width="0.035cm" draw:stroke-linejoin="miter" draw:fill="none" draw:textarea-vertical-align="top" draw:auto-grow-height="false" draw:fit-to-size="false" style:shrink-to-fit="true" fo:min-height="11.049cm" fo:padding-top="0.141cm" fo:padding-bottom="0.141cm" fo:padding-left="0.141cm" fo:padding-right="0.141cm" fo:wrap-option="wrap" loext:decorative="false"/>
      <style:paragraph-properties style:writing-mode="lr-tb"/>
    </style:style>
    <style:style style:name="Mpr7" style:family="presentation" style:parent-style-name="Bullet_20_Slide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8" style:family="presentation" style:parent-style-name="Bullet_20_Slide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9" style:family="presentation" style:parent-style-name="Bullet_20_Slide_5f_-title">
      <style:graphic-properties draw:stroke="none" svg:stroke-width="0.035cm" draw:stroke-linejoin="miter" draw:fill="none" draw:textarea-vertical-align="bottom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Mpr10" style:family="presentation" style:parent-style-name="Bullet_20_Slide_5f_-outline1">
      <style:graphic-properties draw:stroke="none" svg:stroke-width="0.035cm" draw:stroke-linejoin="miter" draw:fill="none" draw:textarea-vertical-align="top" draw:auto-grow-height="false" draw:fit-to-size="false" style:shrink-to-fit="true" fo:min-height="11.049cm" fo:padding-top="0.141cm" fo:padding-bottom="0.141cm" fo:padding-left="0.141cm" fo:padding-right="0.141cm" fo:wrap-option="wrap" loext:decorative="false"/>
      <style:paragraph-properties style:writing-mode="lr-tb"/>
    </style:style>
    <style:style style:name="Mpr11" style:family="presentation" style:parent-style-name="Bullet_20_Slide_5f_-backgroundobjects">
      <style:graphic-properties draw:stroke="none" svg:stroke-width="0.035cm" draw:stroke-linejoin="miter" draw:fill="none" draw:fill-color="#ffffff" draw:textarea-vertical-align="middle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12" style:family="presentation" style:parent-style-name="Bullet_20_Slide_5f_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3" style:family="presentation" style:parent-style-name="Bullet_20_Slide_5f_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4" style:family="presentation" style:parent-style-name="_31__5f_Bullet_20_Slide-title">
      <style:graphic-properties draw:stroke="none" svg:stroke-width="0.035cm" draw:stroke-linejoin="miter" draw:fill="none" draw:textarea-vertical-align="bottom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Mpr15" style:family="presentation" style:parent-style-name="_31__5f_Bullet_20_Slide-outline1">
      <style:graphic-properties draw:stroke="none" svg:stroke-width="0.035cm" draw:stroke-linejoin="miter" draw:fill="none" draw:textarea-vertical-align="top" draw:auto-grow-height="false" draw:fit-to-size="false" style:shrink-to-fit="true" fo:min-height="11.049cm" fo:padding-top="0.141cm" fo:padding-bottom="0.141cm" fo:padding-left="0.141cm" fo:padding-right="0.141cm" fo:wrap-option="wrap" loext:decorative="false"/>
      <style:paragraph-properties style:writing-mode="lr-tb"/>
    </style:style>
    <style:style style:name="Mpr16" style:family="presentation" style:parent-style-name="_31__5f_Bullet_20_Slide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7" style:family="presentation" style:parent-style-name="_31__5f_Bullet_20_Slide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8" style:family="presentation" style:parent-style-name="_31__5f_Bullet_20_Slide_5f_-title">
      <style:graphic-properties draw:stroke="none" svg:stroke-width="0.035cm" draw:stroke-linejoin="miter" draw:fill="none" draw:textarea-vertical-align="bottom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Mpr19" style:family="presentation" style:parent-style-name="_31__5f_Bullet_20_Slide_5f_-outline1">
      <style:graphic-properties draw:stroke="none" svg:stroke-width="0.035cm" draw:stroke-linejoin="miter" draw:fill="none" draw:textarea-vertical-align="top" draw:auto-grow-height="false" draw:fit-to-size="false" style:shrink-to-fit="true" fo:min-height="11.049cm" fo:padding-top="0.141cm" fo:padding-bottom="0.141cm" fo:padding-left="0.141cm" fo:padding-right="0.141cm" fo:wrap-option="wrap" loext:decorative="false"/>
      <style:paragraph-properties style:writing-mode="lr-tb"/>
    </style:style>
    <style:style style:name="Mpr20" style:family="presentation" style:parent-style-name="_31__5f_Bullet_20_Slide_5f_-backgroundobjects">
      <style:graphic-properties draw:stroke="none" svg:stroke-width="0.035cm" draw:stroke-linejoin="miter" draw:fill="none" draw:fill-color="#ffffff" draw:textarea-vertical-align="middle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1" style:family="presentation" style:parent-style-name="_31__5f_Bullet_20_Slide_5f_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22" style:family="presentation" style:parent-style-name="_31__5f_Bullet_20_Slide_5f_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23" style:family="presentation" style:parent-style-name="_5f_Bullet_5f_20_5f_Slide-title">
      <style:graphic-properties draw:stroke="none" draw:fill="none" draw:textarea-vertical-align="bottom" draw:auto-grow-height="false" draw:auto-grow-width="false" fo:padding-top="0.141cm" fo:padding-bottom="0.141cm" fo:padding-left="0.141cm" fo:padding-right="0.141cm" loext:decorative="false"/>
      <style:paragraph-properties style:writing-mode="lr-tb"/>
    </style:style>
    <style:style style:name="Mpr24" style:family="presentation" style:parent-style-name="_5f_Bullet_5f_20_5f_Slide-outline1">
      <style:graphic-properties draw:stroke="none" draw:fill="none" draw:textarea-vertical-align="top" draw:auto-grow-height="false" draw:auto-grow-width="false" fo:padding-top="0.141cm" fo:padding-bottom="0.141cm" fo:padding-left="0.141cm" fo:padding-right="0.141cm" loext:decorative="false"/>
      <style:paragraph-properties style:writing-mode="lr-tb"/>
    </style:style>
    <style:style style:name="Mpr25" style:family="presentation" style:parent-style-name="_32__5f_Bullet_20_Slide_5f_-title">
      <style:graphic-properties draw:stroke="none" svg:stroke-width="0.035cm" draw:stroke-linejoin="miter" draw:fill="none" draw:textarea-vertical-align="bottom" draw:auto-grow-height="false" draw:fit-to-size="false" style:shrink-to-fit="false" fo:min-height="3.181cm" fo:padding-top="0.141cm" fo:padding-bottom="0.141cm" fo:padding-left="0.141cm" fo:padding-right="0.141cm" fo:wrap-option="wrap" loext:decorative="false"/>
      <style:paragraph-properties style:writing-mode="lr-tb"/>
    </style:style>
    <style:style style:name="Mpr26" style:family="presentation" style:parent-style-name="_32__5f_Bullet_20_Slide_5f_-outline1">
      <style:graphic-properties draw:stroke="none" svg:stroke-width="0.035cm" draw:stroke-linejoin="miter" draw:fill="none" draw:textarea-vertical-align="top" draw:auto-grow-height="false" draw:fit-to-size="false" style:shrink-to-fit="true" fo:min-height="11.049cm" fo:padding-top="0.141cm" fo:padding-bottom="0.141cm" fo:padding-left="0.141cm" fo:padding-right="0.141cm" fo:wrap-option="wrap" loext:decorative="false"/>
      <style:paragraph-properties style:writing-mode="lr-tb"/>
    </style:style>
    <style:style style:name="Mpr27" style:family="presentation" style:parent-style-name="_32__5f_Bullet_20_Slide_5f_-backgroundobjects">
      <style:graphic-properties draw:stroke="none" svg:stroke-width="0.035cm" draw:stroke-linejoin="miter" draw:fill="none" draw:fill-color="#ffffff" draw:textarea-vertical-align="middle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8" style:family="presentation" style:parent-style-name="_32__5f_Bullet_20_Slide_5f_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29" style:family="presentation" style:parent-style-name="_32__5f_Bullet_20_Slide_5f_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loext:graphic-properties draw:fill="solid" draw:fill-color="#808080"/>
      <style:paragraph-properties fo:text-align="center" style:font-independent-line-spacing="true"/>
      <style:text-properties fo:font-size="16pt"/>
    </style:style>
    <style:style style:name="MP6" style:family="paragraph">
      <loext:graphic-properties draw:fill="none"/>
      <style:paragraph-properties fo:text-align="center"/>
      <style:text-properties fo:font-size="18pt"/>
    </style:style>
    <style:style style:name="MP7" style:family="paragraph">
      <style:paragraph-properties fo:margin-left="0.161cm" fo:margin-right="0.161cm" fo:margin-top="0cm" fo:margin-bottom="0cm" fo:line-height="100%" fo:text-align="left" fo:text-indent="0cm" style:punctuation-wrap="simple" loext:tab-stop-distance="0cm" style:writing-mode="lr-tb">
        <style:tab-stops>
          <style:tab-stop style:position="0cm"/>
        </style:tab-stops>
      </style:paragraph-properties>
      <style:text-properties fo:font-size="6pt" fo:hyphenate="false"/>
    </style:style>
    <style:style style:name="MP8" style:family="paragraph">
      <loext:graphic-properties draw:fill="none"/>
      <style:paragraph-properties fo:margin-left="0.161cm" fo:margin-right="0.161cm" fo:margin-top="0cm" fo:margin-bottom="0cm" fo:line-height="100%" fo:text-align="left" fo:text-indent="0cm" style:punctuation-wrap="simple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6pt" fo:hyphenate="false"/>
    </style:style>
    <style:style style:name="MP9" style:family="paragraph"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>
        <style:tab-stops>
          <style:tab-stop style:position="0cm"/>
        </style:tab-stops>
      </style:paragraph-properties>
      <style:text-properties fo:font-size="10pt" fo:hyphenate="false"/>
    </style:style>
    <style:style style:name="MP10" style:family="paragraph">
      <loext:graphic-properties draw:fill="none"/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0pt" fo:hyphenate="false"/>
    </style:style>
    <style:style style:name="MP11" style:family="paragraph"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>
        <style:tab-stops>
          <style:tab-stop style:position="0cm"/>
        </style:tab-stops>
      </style:paragraph-properties>
      <style:text-properties fo:font-size="36pt" fo:hyphenate="false"/>
    </style:style>
    <style:style style:name="MP12" style:family="paragraph">
      <loext:graphic-properties draw:fill="none"/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36pt" fo:hyphenate="false"/>
    </style:style>
    <style:style style:name="MP13" style:family="paragraph"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>
        <style:tab-stops>
          <style:tab-stop style:position="0cm"/>
        </style:tab-stops>
      </style:paragraph-properties>
      <style:text-properties fo:font-size="11pt" fo:hyphenate="false"/>
    </style:style>
    <style:style style:name="MP14" style:family="paragraph">
      <loext:graphic-properties draw:fill="none"/>
      <style:paragraph-properties fo:margin-left="0.113cm" fo:margin-right="0.113cm" fo:margin-top="0cm" fo:margin-bottom="0cm" fo:line-height="100%" fo:text-align="left" fo:text-indent="0cm" style:punctuation-wrap="simple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1pt" fo:hyphenate="false"/>
    </style:style>
    <style:style style:name="MP15" style:family="paragraph">
      <style:paragraph-properties fo:margin-left="0.113cm" fo:margin-right="0.113cm" fo:margin-top="0cm" fo:margin-bottom="0cm" fo:line-height="100%" fo:text-align="left" fo:text-indent="0cm" loext:tab-stop-distance="0cm">
        <style:tab-stops>
          <style:tab-stop style:position="0cm"/>
        </style:tab-stops>
      </style:paragraph-properties>
      <style:text-properties fo:hyphenate="false"/>
    </style:style>
    <style:style style:name="MP16" style:family="paragraph">
      <loext:graphic-properties draw:fill="none"/>
      <style:paragraph-properties fo:text-align="center" style:font-independent-line-spacing="true"/>
      <style:text-properties fo:font-size="30pt"/>
    </style:style>
    <style:style style:name="MP17" style:family="paragraph">
      <style:paragraph-properties fo:margin-left="0cm" fo:margin-right="0.113cm" fo:margin-top="0.176cm" fo:margin-bottom="0cm" fo:line-height="100%" fo:text-align="left" fo:text-indent="0cm" loext:tab-stop-distance="0cm" style:writing-mode="lr-tb">
        <style:tab-stops>
          <style:tab-stop style:position="0cm"/>
        </style:tab-stops>
      </style:paragraph-properties>
      <style:text-properties fo:hyphenate="false"/>
    </style:style>
    <style:style style:name="MP18" style:family="paragraph">
      <style:paragraph-properties loext:tab-stop-distance="0cm">
        <style:tab-stops>
          <style:tab-stop style:position="0cm"/>
        </style:tab-stops>
      </style:paragraph-properties>
    </style:style>
    <style:style style:name="MP19" style:family="paragraph">
      <loext:graphic-properties draw:fill="none"/>
      <style:paragraph-properties fo:text-align="center" style:font-independent-line-spacing="true"/>
      <style:text-properties fo:font-size="24pt"/>
    </style:style>
    <style:style style:name="MP20" style:family="paragraph">
      <style:paragraph-properties fo:margin-left="0cm" fo:margin-right="0.113cm" fo:margin-top="0.176cm" fo:margin-bottom="0cm" fo:line-height="100%" fo:text-align="left" fo:text-indent="0cm" style:writing-mode="lr-tb"/>
      <style:text-properties fo:hyphenate="false"/>
    </style:style>
    <style:style style:name="MP21" style:family="paragraph">
      <style:paragraph-properties fo:margin-left="0cm" fo:margin-right="0.113cm" fo:margin-top="0.141cm" fo:margin-bottom="0cm" fo:line-height="100%" fo:text-align="left" fo:text-indent="0cm" style:writing-mode="lr-tb"/>
      <style:text-properties fo:hyphenate="false"/>
    </style:style>
    <style:style style:name="MP22" style:family="paragraph">
      <style:paragraph-properties fo:margin-left="0cm" fo:margin-right="0.113cm" fo:margin-top="0.106cm" fo:margin-bottom="0cm" fo:line-height="100%" fo:text-align="left" fo:text-indent="0cm" style:writing-mode="lr-tb"/>
      <style:text-properties fo:hyphenate="false"/>
    </style:style>
    <style:style style:name="MP23" style:family="paragraph">
      <loext:graphic-properties draw:fill="none"/>
      <style:paragraph-properties fo:text-align="center" style:font-independent-line-spacing="true"/>
      <style:text-properties fo:font-size="22pt"/>
    </style:style>
    <style:style style:name="MP24" style:family="paragraph">
      <style:paragraph-properties fo:margin-left="0cm" fo:margin-right="0cm" fo:margin-top="0cm" fo:margin-bottom="0cm" fo:line-height="100%" fo:text-align="right" fo:text-indent="0cm"/>
    </style:style>
    <style:style style:name="MP25" style:family="paragraph">
      <loext:graphic-properties draw:fill="none"/>
    </style:style>
    <style:style style:name="MP26" style:family="paragraph">
      <style:paragraph-properties fo:margin-left="0.113cm" fo:margin-right="0.113cm" fo:margin-top="0cm" fo:margin-bottom="0cm" fo:line-height="100%" fo:text-align="right" fo:text-indent="0cm" style:punctuation-wrap="simple" loext:tab-stop-distance="0cm" style:writing-mode="lr-tb">
        <style:tab-stops>
          <style:tab-stop style:position="0cm"/>
        </style:tab-stops>
      </style:paragraph-properties>
      <style:text-properties fo:font-size="9pt" style:font-size-asian="14pt" style:font-size-complex="14pt" fo:hyphenate="false"/>
    </style:style>
    <style:style style:name="MP27" style:family="paragraph">
      <loext:graphic-properties draw:fill="none" draw:fill-color="#ffffff"/>
      <style:paragraph-properties fo:text-align="center" style:font-independent-line-spacing="true"/>
      <style:text-properties fo:font-size="9pt" style:font-size-asian="14pt" style:font-size-complex="14pt"/>
    </style:style>
    <style:style style:name="MP28" style:family="paragraph">
      <loext:graphic-properties draw:fill="solid" draw:fill-color="#808080"/>
    </style:style>
    <style:style style:name="MP29" style:family="paragraph">
      <loext:graphic-properties draw:fill="none" style:repeat="stretch"/>
    </style:style>
    <style:style style:name="MP30" style:family="paragraph">
      <loext:graphic-properties draw:fill="none"/>
      <style:text-properties fo:font-size="18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6pt" fo:letter-spacing="normal" fo:font-style="normal" style:text-underline-style="none" fo:font-weight="normal" style:font-name-asian="Arial" style:font-size-asian="6pt" style:font-style-asian="normal" style:font-weight-asian="normal" style:font-name-complex="Arial" style:font-size-complex="6pt" style:font-style-complex="normal" style:font-weight-complex="normal"/>
    </style:style>
    <style:style style:name="MT3" style:family="text">
      <style:text-properties fo:font-variant="normal" fo:text-transform="none" fo:color="#ffffff" loext:opacity="100%" style:text-line-through-style="none" style:text-line-through-type="none" style:text-position="0% 100%" style:font-name="Arial" fo:font-size="10pt" fo:letter-spacing="normal" fo:font-style="normal" style:text-underline-style="none" fo:font-weight="normal" style:font-name-asian="Ari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4" style:family="text">
      <style:text-properties fo:font-variant="normal" fo:text-transform="none" fo:color="#ffffff" loext:opacity="100%" style:text-line-through-style="none" style:text-line-through-type="none" style:text-position="0% 100%" style:font-name="Arial" fo:font-size="10pt" fo:letter-spacing="normal" fo:language="en" fo:country="US" fo:font-style="normal" style:text-underline-style="none" fo:font-weight="normal" style:font-name-asian="Ari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5" style:family="text">
      <style:text-properties fo:font-variant="normal" fo:text-transform="none" fo:color="#808080" loext:opacity="100%" style:text-line-through-style="none" style:text-line-through-type="none" style:text-position="0% 100%" style:font-name="Arial" fo:font-size="36pt" fo:letter-spacing="normal" fo:language="en" fo:country="US" fo:font-style="normal" style:text-underline-style="none" fo:font-weight="bold" style:font-name-asian="Arial" style:font-size-asian="36pt" style:font-style-asian="normal" style:font-weight-asian="bold" style:font-name-complex="Arial" style:font-size-complex="36pt" style:font-style-complex="normal" style:font-weight-complex="bold"/>
    </style:style>
    <style:style style:name="MT6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letter-spacing="normal" fo:font-style="normal" style:text-underline-style="none" fo:font-weight="normal" style:font-name-asian="Ari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MT7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30pt" fo:letter-spacing="normal" fo:font-style="normal" style:text-underline-style="none" fo:font-weight="normal" style:font-name-asian="Verdana" style:font-size-asian="30pt" style:font-style-asian="normal" style:font-weight-asian="normal" style:font-name-complex="Verdana" style:font-size-complex="30pt" style:font-style-complex="normal" style:font-weight-complex="normal"/>
    </style:style>
    <style:style style:name="MT8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24pt" fo:letter-spacing="normal" fo:font-style="normal" style:text-underline-style="none" fo:font-weight="normal" style:font-name-asian="Verdana" style:font-size-asian="24pt" style:font-style-asian="normal" style:font-weight-asian="normal" style:font-name-complex="Verdana" style:font-size-complex="24pt" style:font-style-complex="normal" style:font-weight-complex="normal"/>
    </style:style>
    <style:style style:name="MT9" style:family="text">
      <style:text-properties fo:font-variant="normal" fo:text-transform="none" fo:color="#ffffff" loext:opacity="100%" style:text-line-through-style="none" style:text-line-through-type="none" style:text-position="0% 100%" style:font-name="Verdana" fo:font-size="30pt" fo:letter-spacing="normal" fo:font-style="normal" style:text-underline-style="none" fo:font-weight="normal" style:font-name-asian="Verdana" style:font-size-asian="30pt" style:font-style-asian="normal" style:font-weight-asian="normal" style:font-name-complex="Verdana" style:font-size-complex="30pt" style:font-style-complex="normal" style:font-weight-complex="normal"/>
    </style:style>
    <style:style style:name="MT10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22pt" fo:letter-spacing="normal" fo:font-style="normal" style:text-underline-style="none" fo:font-weight="normal" style:font-name-asian="Verdana" style:font-size-asian="22pt" style:font-style-asian="normal" style:font-weight-asian="normal" style:font-name-complex="Verdana" style:font-size-complex="22pt" style:font-style-complex="normal" style:font-weight-complex="normal"/>
    </style:style>
    <style:style style:name="MT11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8pt" fo:letter-spacing="normal" fo:font-style="normal" style:text-underline-style="none" fo:font-weight="normal" style:font-name-asian="Verdana" style:font-size-asian="18pt" style:font-style-asian="normal" style:font-weight-asian="normal" style:font-name-complex="Verdana" style:font-size-complex="18pt" style:font-style-complex="normal" style:font-weight-complex="normal"/>
    </style:style>
    <style:style style:name="MT12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4pt" fo:letter-spacing="normal" fo:font-style="normal" style:text-underline-style="none" fo:font-weight="normal" style:font-name-asian="Verdana" style:font-size-asian="14pt" style:font-style-asian="normal" style:font-weight-asian="normal" style:font-name-complex="Verdana" style:font-size-complex="14pt" style:font-style-complex="normal" style:font-weight-complex="normal"/>
    </style:style>
    <style:style style:name="MT13" style:family="text">
      <style:text-properties fo:font-variant="normal" fo:text-transform="none" fo:color="#ffffff" loext:opacity="100%" style:text-line-through-style="none" style:text-line-through-type="none" style:text-position="0% 100%" style:font-name="Arial" fo:font-size="9pt" fo:letter-spacing="normal" fo:language="en" fo:country="US" fo:font-style="normal" style:text-underline-style="none" fo:font-weight="normal" style:font-name-asian="Arial" style:font-size-asian="9pt" style:font-style-asian="normal" style:font-weight-asian="normal" style:font-name-complex="Arial" style:font-size-complex="9pt" style:font-style-complex="normal" style:font-weight-complex="normal"/>
    </style:style>
    <style:style style:name="MT14" style:family="text">
      <style:text-properties fo:color="#000000" loext:opacity="100%" style:font-name="Arial" fo:font-size="6pt" style:text-underline-style="none" style:font-name-asian="Arial" style:font-size-asian="6pt" style:font-name-complex="Arial" style:font-size-complex="6pt"/>
    </style:style>
    <style:style style:name="MT15" style:family="text">
      <style:text-properties fo:color="#ffffff" loext:opacity="100%" style:font-name="Arial" fo:font-size="10pt" style:text-underline-style="none" style:font-name-asian="Arial" style:font-size-asian="10pt" style:font-name-complex="Arial" style:font-size-complex="10pt"/>
    </style:style>
    <style:style style:name="MT16" style:family="text">
      <style:text-properties fo:color="#ffffff" loext:opacity="100%" style:font-name="Arial" fo:font-size="10pt" fo:language="en" fo:country="US" style:text-underline-style="none" style:font-name-asian="Arial" style:font-size-asian="10pt" style:font-name-complex="Arial" style:font-size-complex="10pt"/>
    </style:style>
    <style:style style:name="MT17" style:family="text">
      <style:text-properties fo:font-size="18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8.999cm" svg:height="5.062cm" svg:x="1cm" svg:y="3.741cm"/>
      <draw:page-thumbnail draw:layer="backgroundobjects" svg:width="8.999cm" svg:height="5.062cm" svg:x="1cm" svg:y="12.317cm"/>
      <draw:page-thumbnail draw:layer="backgroundobjects" svg:width="8.999cm" svg:height="5.062cm" svg:x="1cm" svg:y="20.893cm"/>
      <draw:page-thumbnail draw:layer="backgroundobjects" svg:width="8.999cm" svg:height="5.062cm" svg:x="11cm" svg:y="3.741cm"/>
      <draw:page-thumbnail draw:layer="backgroundobjects" svg:width="8.999cm" svg:height="5.062cm" svg:x="11cm" svg:y="12.317cm"/>
      <draw:page-thumbnail draw:layer="backgroundobjects" svg:width="8.999cm" svg:height="5.062cm" svg:x="11cm" svg:y="20.893cm"/>
    </style:handout-master>
    <style:master-page style:name="Title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Shape 300" draw:style-name="Mgr3" draw:text-style-name="MP5" draw:layer="backgroundobjects" drawooo:display="none" svg:width="25.399cm" svg:height="0.634cm" svg:x="0.001cm" svg:y="18.415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2" draw:style-name="Mgr4" draw:text-style-name="MP5" draw:layer="backgroundobjects" drawooo:display="none" svg:width="25.399cm" svg:height="3.174cm" svg:x="0.001cm" svg:y="0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wg-4dark-bkgrnd-transparency.png" draw:style-name="Mgr5" draw:text-style-name="MP6" draw:layer="backgroundobjects" drawooo:display="none" svg:width="2.365cm" svg:height="2.032cm" svg:x="22.683cm" svg:y="0.57cm">
        <draw:image xlink:href="Pictures/10000001000000CD000000B0EBA9330A.png" xlink:type="simple" xlink:show="embed" xlink:actuate="onLoad" draw:mime-type="image/png">
          <text:p/>
        </draw:image>
      </draw:frame>
      <draw:custom-shape draw:name="Shape 6" draw:style-name="Mgr6" draw:text-style-name="MP8" draw:layer="backgroundobjects" drawooo:display="none" svg:width="0.759cm" svg:height="0.537cm" svg:x="24.444cm" svg:y="2.186cm">
        <text:p text:style-name="MP7"><text:span text:style-name="MT2">®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303" draw:style-name="Mgr7" draw:text-style-name="MP10" draw:layer="backgroundobjects" drawooo:display="none" svg:width="23.741cm" svg:height="0.426cm" svg:x="0.352cm" svg:y="18.503cm">
        <text:p text:style-name="MP9"><text:span text:style-name="MT3">Copyright © </text:span><text:span text:style-name="MT4">2020 OpenPrinting. All rights reserved. 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17" draw:style-name="Mgr8" draw:text-style-name="MP12" draw:layer="backgroundobjects" svg:width="8.268cm" svg:height="1.525cm" svg:x="1.204cm" svg:y="7.125cm">
        <text:p text:style-name="MP11"><text:span text:style-name="MT5">OpenPrinting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wg-transparency.png" draw:style-name="Mgr5" draw:text-style-name="MP6" draw:layer="backgroundobjects" svg:width="5.291cm" svg:height="4.547cm" svg:x="1.27cm" svg:y="1.868cm">
        <draw:image xlink:href="Pictures/1000000100000100000000DDD1F1D1B7.png" xlink:type="simple" xlink:show="embed" xlink:actuate="onLoad" draw:mime-type="image/png">
          <text:p/>
        </draw:image>
      </draw:frame>
      <draw:custom-shape draw:name="Shape 20" draw:style-name="Mgr6" draw:text-style-name="MP14" draw:layer="backgroundobjects" svg:width="0.795cm" svg:height="0.749cm" svg:x="5.588cm" svg:y="5.842cm">
        <text:p text:style-name="MP13"><text:span text:style-name="MT6">®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Shape 21" presentation:style-name="Mpr1" draw:text-style-name="MP16" draw:layer="backgroundobjects" svg:width="31.242cm" svg:height="3.527cm" svg:x="1.27cm" svg:y="8.854cm" presentation:class="title" presentation:user-transformed="true">
        <draw:text-box>
          <text:p text:style-name="MP15"><text:span text:style-name="MT7">Title Text</text:span></text:p>
        </draw:text-box>
      </draw:frame>
      <draw:frame draw:name="Shape 22" presentation:style-name="Mpr2" draw:text-style-name="MP19" draw:layer="backgroundobjects" svg:width="31.242cm" svg:height="5.642cm" svg:x="1.27cm" svg:y="12.346cm" presentation:class="outline" presentation:user-transformed="true">
        <draw:text-box>
          <text:list text:style-name="ML2">
            <text:list-item>
              <text:p text:style-name="MP17"><text:span text:style-name="MT8">Body Level One</text:span></text:p>
              <text:list>
                <text:list-item>
                  <text:p text:style-name="MP18"><text:span text:style-name="MT8">Body Level Two</text:span></text:p>
                  <text:list>
                    <text:list-item>
                      <text:p text:style-name="MP18"><text:span text:style-name="MT8">Body Level Three</text:span></text:p>
                      <text:list>
                        <text:list-item>
                          <text:p text:style-name="MP18"><text:span text:style-name="MT8">Body Level Four</text:span></text:p>
                          <text:list>
                            <text:list-item>
                              <text:p text:style-name="MP18"><text:span text:style-name="MT8">Body Level Fiv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presentation:notes style:page-layout-name="PM2">
        <draw:page-thumbnail presentation:style-name="Title-title" draw:layer="backgroundobjects" svg:width="19.798cm" svg:height="11.136cm" svg:x="0.6cm" svg:y="2.257cm" presentation:class="page"/>
        <draw:frame presentation:style-name="Title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ullet_20_Slide" style:display-name="Bullet Slide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Shape 300" draw:style-name="Mgr9" draw:text-style-name="MP5" draw:layer="backgroundobjects" svg:width="33.857cm" svg:height="0.634cm" svg:x="0.001cm" svg:y="18.415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2" draw:style-name="Mgr10" draw:text-style-name="MP5" draw:layer="backgroundobjects" svg:width="33.857cm" svg:height="3.174cm" svg:x="0.001cm" svg:y="0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wg-4dark-bkgrnd-transparency.png" draw:style-name="Mgr5" draw:text-style-name="MP6" draw:layer="backgroundobjects" svg:width="2.365cm" svg:height="2.032cm" svg:x="30.909cm" svg:y="0.57cm">
        <draw:image xlink:href="Pictures/10000001000000CD000000B0EBA9330A.png" xlink:type="simple" xlink:show="embed" xlink:actuate="onLoad" draw:mime-type="image/png">
          <text:p/>
        </draw:image>
      </draw:frame>
      <draw:custom-shape draw:name="Shape 6" draw:style-name="Mgr6" draw:text-style-name="MP8" draw:layer="backgroundobjects" svg:width="0.759cm" svg:height="0.537cm" svg:x="32.768cm" svg:y="2.257cm">
        <text:p text:style-name="MP7"><text:span text:style-name="MT2">®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303" draw:style-name="Mgr7" draw:text-style-name="MP10" draw:layer="backgroundobjects" svg:width="23.741cm" svg:height="0.426cm" svg:x="0.352cm" svg:y="18.503cm">
        <text:p text:style-name="MP9"><text:span text:style-name="MT3">Copyright © </text:span><text:span text:style-name="MT4">2026 OpenPrinting. All rights reserved. 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Shape 30" presentation:style-name="Mpr5" draw:text-style-name="MP16" draw:layer="backgroundobjects" svg:width="29.21cm" svg:height="2.821cm" svg:x="1.27cm" svg:y="0.126cm" presentation:class="title" presentation:user-transformed="true">
        <draw:text-box>
          <text:p text:style-name="MP15"><text:span text:style-name="MT9">Title Text</text:span></text:p>
        </draw:text-box>
      </draw:frame>
      <draw:frame draw:name="Shape 31" presentation:style-name="Mpr6" draw:text-style-name="MP23" draw:layer="backgroundobjects" svg:width="31.496cm" svg:height="14.251cm" svg:x="1.27cm" svg:y="3.809cm" presentation:class="outline" presentation:user-transformed="true">
        <draw:text-box>
          <text:list text:style-name="ML2">
            <text:list-item>
              <text:p text:style-name="MP20"><text:span text:style-name="MT10">Body Level One</text:span></text:p>
              <text:list>
                <text:list-item>
                  <text:p text:style-name="MP21"><text:span text:style-name="MT11">Body Level Two</text:span></text:p>
                  <text:list>
                    <text:list-item>
                      <text:p text:style-name="MP20"><text:span text:style-name="MT11">Body Level Three</text:span></text:p>
                      <text:list>
                        <text:list-item>
                          <text:p text:style-name="MP22"><text:span text:style-name="MT12">Body Level Four</text:span></text:p>
                          <text:list>
                            <text:list-item>
                              <text:p text:style-name="MP22"><text:span text:style-name="MT12">Body Level Fiv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style-name="Mgr11" draw:text-style-name="MP25" draw:layer="backgroundobjects" svg:width="1.954cm" svg:height="0.608cm" svg:x="31.904cm" svg:y="18.442cm">
        <draw:text-box>
          <text:p text:style-name="MP24"><text:span text:style-name="MT13"><text:page-number>&lt;number&gt;</text:page-number></text:span></text:p>
        </draw:text-box>
      </draw:frame>
      <presentation:notes style:page-layout-name="PM2">
        <draw:page-thumbnail presentation:style-name="Bullet_20_Slide-title" draw:layer="backgroundobjects" svg:width="12.699cm" svg:height="9.524cm" svg:x="3.175cm" svg:y="1.93cm" presentation:class="page"/>
        <draw:frame presentation:style-name="Bullet_20_Slide-notes" draw:layer="backgroundobjects" svg:width="15.239cm" svg:height="11.429cm" svg:x="1.905cm" svg:y="12.065cm" presentation:class="notes" presentation:placeholder="true">
          <draw:text-box/>
        </draw:frame>
        <draw:frame presentation:style-name="Mpr7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ullet_20_Slide_5f_" style:display-name="Bullet Slide_" style:page-layout-name="PM1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Shape 300" draw:style-name="Mgr9" draw:text-style-name="MP5" draw:layer="backgroundobjects" svg:width="33.857cm" svg:height="0.634cm" svg:x="0.001cm" svg:y="18.415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2" draw:style-name="Mgr10" draw:text-style-name="MP5" draw:layer="backgroundobjects" svg:width="33.857cm" svg:height="3.174cm" svg:x="0.001cm" svg:y="0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wg-4dark-bkgrnd-transparency.png" draw:style-name="Mgr5" draw:text-style-name="MP6" draw:layer="backgroundobjects" svg:width="2.365cm" svg:height="2.032cm" svg:x="30.909cm" svg:y="0.57cm">
        <draw:image xlink:href="Pictures/10000001000000CD000000B0EBA9330A.png" xlink:type="simple" xlink:show="embed" xlink:actuate="onLoad" draw:mime-type="image/png">
          <text:p/>
        </draw:image>
      </draw:frame>
      <draw:custom-shape draw:name="Shape 6" draw:style-name="Mgr6" draw:text-style-name="MP8" draw:layer="backgroundobjects" svg:width="0.759cm" svg:height="0.537cm" svg:x="32.766cm" svg:y="2.257cm">
        <text:p text:style-name="MP7"><text:span text:style-name="MT2">®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303" draw:style-name="Mgr7" draw:text-style-name="MP10" draw:layer="backgroundobjects" svg:width="23.741cm" svg:height="0.426cm" svg:x="0.352cm" svg:y="18.503cm">
        <text:p text:style-name="MP9"><text:span text:style-name="MT3">Copyright © </text:span><text:span text:style-name="MT4">2026 OpenPrinting. All rights reserved.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Shape 30" presentation:style-name="Mpr9" draw:text-style-name="MP16" draw:layer="backgroundobjects" svg:width="29.21cm" svg:height="2.821cm" svg:x="1.27cm" svg:y="0.126cm" presentation:class="title" presentation:user-transformed="true">
        <draw:text-box>
          <text:p text:style-name="MP15"><text:span text:style-name="MT9">Title Text</text:span></text:p>
        </draw:text-box>
      </draw:frame>
      <draw:frame draw:name="Shape 31" presentation:style-name="Mpr10" draw:text-style-name="MP23" draw:layer="backgroundobjects" svg:width="31.496cm" svg:height="14.251cm" svg:x="1.27cm" svg:y="3.809cm" presentation:class="outline" presentation:user-transformed="true">
        <draw:text-box>
          <text:list text:style-name="ML2">
            <text:list-item>
              <text:p text:style-name="MP20"><text:span text:style-name="MT10">Body Level One</text:span></text:p>
              <text:list>
                <text:list-item>
                  <text:p text:style-name="MP21"><text:span text:style-name="MT11">Body Level Two</text:span></text:p>
                  <text:list>
                    <text:list-item>
                      <text:p text:style-name="MP20"><text:span text:style-name="MT11">Body Level Three</text:span></text:p>
                      <text:list>
                        <text:list-item>
                          <text:p text:style-name="MP22"><text:span text:style-name="MT12">Body Level Four</text:span></text:p>
                          <text:list>
                            <text:list-item>
                              <text:p text:style-name="MP22"><text:span text:style-name="MT12">Body Level Fiv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Shape 307" presentation:style-name="Mpr11" draw:text-style-name="MP27" draw:layer="backgroundobjects" svg:width="1.858cm" svg:height="0.635cm" svg:x="32.004cm" svg:y="18.414cm" presentation:class="page-number" presentation:user-transformed="true">
        <draw:text-box>
          <text:p text:style-name="MP26"><text:span text:style-name="MT13"><text:page-number>&lt;number&gt;</text:page-number></text:span></text:p>
        </draw:text-box>
      </draw:frame>
      <presentation:notes style:page-layout-name="PM2">
        <draw:page-thumbnail presentation:style-name="Bullet_20_Slide_5f_-title" draw:layer="backgroundobjects" svg:width="12.699cm" svg:height="9.524cm" svg:x="3.175cm" svg:y="1.93cm" presentation:class="page"/>
        <draw:frame presentation:style-name="Bullet_20_Slide_5f_-notes" draw:layer="backgroundobjects" svg:width="15.239cm" svg:height="11.429cm" svg:x="1.905cm" svg:y="12.065cm" presentation:class="notes" presentation:placeholder="true">
          <draw:text-box/>
        </draw:frame>
        <draw:frame presentation:style-name="Mpr12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2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3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3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Bullet_20_Slide" style:display-name="1_Bullet Slid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Shape 300" draw:style-name="Mgr9" draw:text-style-name="MP5" draw:layer="backgroundobjects" svg:width="33.857cm" svg:height="0.634cm" svg:x="0.001cm" svg:y="18.415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2" draw:style-name="Mgr10" draw:text-style-name="MP5" draw:layer="backgroundobjects" svg:width="33.857cm" svg:height="3.174cm" svg:x="0.001cm" svg:y="0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wg-4dark-bkgrnd-transparency.png" draw:style-name="Mgr5" draw:text-style-name="MP6" draw:layer="backgroundobjects" svg:width="2.365cm" svg:height="2.032cm" svg:x="30.909cm" svg:y="0.57cm">
        <draw:image xlink:href="Pictures/10000001000000CD000000B0EBA9330A.png" xlink:type="simple" xlink:show="embed" xlink:actuate="onLoad" draw:mime-type="image/png">
          <text:p/>
        </draw:image>
      </draw:frame>
      <draw:custom-shape draw:name="Shape 6" draw:style-name="Mgr6" draw:text-style-name="MP8" draw:layer="backgroundobjects" svg:width="0.76cm" svg:height="0.537cm" svg:x="32.768cm" svg:y="2.257cm">
        <text:p text:style-name="MP7"><text:span text:style-name="MT2">®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303" draw:style-name="Mgr7" draw:text-style-name="MP10" draw:layer="backgroundobjects" svg:width="23.741cm" svg:height="0.426cm" svg:x="0.352cm" svg:y="18.503cm">
        <text:p text:style-name="MP9"><text:span text:style-name="MT3">Copyright © </text:span><text:span text:style-name="MT4">2026 OpenPrinting. All rights reserved. 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Shape 30" presentation:style-name="Mpr14" draw:text-style-name="MP16" draw:layer="backgroundobjects" svg:width="29.21cm" svg:height="2.821cm" svg:x="1.27cm" svg:y="0.126cm" presentation:class="title" presentation:user-transformed="true">
        <draw:text-box>
          <text:p text:style-name="MP15"><text:span text:style-name="MT9">Title Text</text:span></text:p>
        </draw:text-box>
      </draw:frame>
      <draw:frame draw:name="Shape 31" presentation:style-name="Mpr15" draw:text-style-name="MP23" draw:layer="backgroundobjects" svg:width="31.496cm" svg:height="14.251cm" svg:x="1.27cm" svg:y="3.809cm" presentation:class="outline" presentation:user-transformed="true">
        <draw:text-box>
          <text:list text:style-name="ML2">
            <text:list-item>
              <text:p text:style-name="MP20"><text:span text:style-name="MT10">Body Level One</text:span></text:p>
              <text:list>
                <text:list-item>
                  <text:p text:style-name="MP21"><text:span text:style-name="MT11">Body Level Two</text:span></text:p>
                  <text:list>
                    <text:list-item>
                      <text:p text:style-name="MP20"><text:span text:style-name="MT11">Body Level Three</text:span></text:p>
                      <text:list>
                        <text:list-item>
                          <text:p text:style-name="MP22"><text:span text:style-name="MT12">Body Level Four</text:span></text:p>
                          <text:list>
                            <text:list-item>
                              <text:p text:style-name="MP22"><text:span text:style-name="MT12">Body Level Fiv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style-name="Mgr11" draw:text-style-name="MP25" draw:layer="backgroundobjects" svg:width="1.954cm" svg:height="0.608cm" svg:x="31.904cm" svg:y="18.442cm">
        <draw:text-box>
          <text:p text:style-name="MP24"><text:span text:style-name="MT13"><text:page-number>&lt;number&gt;</text:page-number></text:span></text:p>
        </draw:text-box>
      </draw:frame>
      <presentation:notes style:page-layout-name="PM2">
        <draw:page-thumbnail presentation:style-name="_31__5f_Bullet_20_Slide-title" draw:layer="backgroundobjects" svg:width="12.699cm" svg:height="9.524cm" svg:x="3.175cm" svg:y="1.93cm" presentation:class="page"/>
        <draw:frame presentation:style-name="_31__5f_Bullet_20_Slide-notes" draw:layer="backgroundobjects" svg:width="15.239cm" svg:height="11.429cm" svg:x="1.905cm" svg:y="12.065cm" presentation:class="notes" presentation:placeholder="true">
          <draw:text-box/>
        </draw:frame>
        <draw:frame presentation:style-name="Mpr16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6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7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7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Bullet_20_Slide_5f_" style:display-name="1_Bullet Slide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Shape 300" draw:style-name="Mgr9" draw:text-style-name="MP5" draw:layer="backgroundobjects" svg:width="33.857cm" svg:height="0.634cm" svg:x="0.001cm" svg:y="18.415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2" draw:style-name="Mgr10" draw:text-style-name="MP5" draw:layer="backgroundobjects" svg:width="33.857cm" svg:height="3.174cm" svg:x="0.001cm" svg:y="0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wg-4dark-bkgrnd-transparency.png" draw:style-name="Mgr5" draw:text-style-name="MP6" draw:layer="backgroundobjects" svg:width="2.365cm" svg:height="2.032cm" svg:x="30.909cm" svg:y="0.57cm">
        <draw:image xlink:href="Pictures/10000001000000CD000000B0EBA9330A.png" xlink:type="simple" xlink:show="embed" xlink:actuate="onLoad" draw:mime-type="image/png">
          <text:p/>
        </draw:image>
      </draw:frame>
      <draw:custom-shape draw:name="Shape 6" draw:style-name="Mgr6" draw:text-style-name="MP8" draw:layer="backgroundobjects" svg:width="0.76cm" svg:height="0.537cm" svg:x="32.766cm" svg:y="2.257cm">
        <text:p text:style-name="MP7"><text:span text:style-name="MT2">®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303" draw:style-name="Mgr7" draw:text-style-name="MP10" draw:layer="backgroundobjects" svg:width="23.741cm" svg:height="0.426cm" svg:x="0.352cm" svg:y="18.503cm">
        <text:p text:style-name="MP9"><text:span text:style-name="MT3">Copyright © </text:span><text:span text:style-name="MT4">2026 OpenPrinting. All rights reserved.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Shape 30" presentation:style-name="Mpr18" draw:text-style-name="MP16" draw:layer="backgroundobjects" svg:width="29.21cm" svg:height="2.821cm" svg:x="1.27cm" svg:y="0.126cm" presentation:class="title" presentation:user-transformed="true">
        <draw:text-box>
          <text:p text:style-name="MP15"><text:span text:style-name="MT9">Title Text</text:span></text:p>
        </draw:text-box>
      </draw:frame>
      <draw:frame draw:name="Shape 31" presentation:style-name="Mpr19" draw:text-style-name="MP23" draw:layer="backgroundobjects" svg:width="31.496cm" svg:height="14.251cm" svg:x="1.27cm" svg:y="3.809cm" presentation:class="outline" presentation:user-transformed="true">
        <draw:text-box>
          <text:list text:style-name="ML2">
            <text:list-item>
              <text:p text:style-name="MP20"><text:span text:style-name="MT10">Body Level One</text:span></text:p>
              <text:list>
                <text:list-item>
                  <text:p text:style-name="MP21"><text:span text:style-name="MT11">Body Level Two</text:span></text:p>
                  <text:list>
                    <text:list-item>
                      <text:p text:style-name="MP20"><text:span text:style-name="MT11">Body Level Three</text:span></text:p>
                      <text:list>
                        <text:list-item>
                          <text:p text:style-name="MP22"><text:span text:style-name="MT12">Body Level Four</text:span></text:p>
                          <text:list>
                            <text:list-item>
                              <text:p text:style-name="MP22"><text:span text:style-name="MT12">Body Level Fiv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Shape 307" presentation:style-name="Mpr20" draw:text-style-name="MP27" draw:layer="backgroundobjects" svg:width="1.858cm" svg:height="0.635cm" svg:x="32.004cm" svg:y="18.414cm" presentation:class="page-number" presentation:user-transformed="true">
        <draw:text-box>
          <text:p text:style-name="MP26"><text:span text:style-name="MT13"><text:page-number>&lt;number&gt;</text:page-number></text:span></text:p>
        </draw:text-box>
      </draw:frame>
      <presentation:notes style:page-layout-name="PM2">
        <draw:page-thumbnail presentation:style-name="_31__5f_Bullet_20_Slide_5f_-title" draw:layer="backgroundobjects" svg:width="12.699cm" svg:height="9.524cm" svg:x="3.175cm" svg:y="1.93cm" presentation:class="page"/>
        <draw:frame presentation:style-name="_31__5f_Bullet_20_Slide_5f_-notes" draw:layer="backgroundobjects" svg:width="15.239cm" svg:height="11.429cm" svg:x="1.905cm" svg:y="12.065cm" presentation:class="notes" presentation:placeholder="true">
          <draw:text-box/>
        </draw:frame>
        <draw:frame presentation:style-name="Mpr21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1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2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22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5f_Bullet_5f_20_5f_Slide" style:display-name="_Bullet_20_Slid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Shape 300" draw:style-name="Mgr12" draw:text-style-name="MP28" draw:layer="backgroundobjects" svg:width="33.858cm" svg:height="0.634cm" svg:x="0cm" svg:y="18.41cm">
        <draw:text-box>
          <text:p/>
        </draw:text-box>
      </draw:frame>
      <draw:frame draw:name="Shape 2" draw:style-name="Mgr12" draw:text-style-name="MP28" draw:layer="backgroundobjects" svg:width="33.858cm" svg:height="3.174cm" svg:x="0cm" svg:y="0cm">
        <draw:text-box>
          <text:p/>
        </draw:text-box>
      </draw:frame>
      <draw:frame draw:name="pwg-4dark-bkgrnd-transparency.png" draw:style-name="Mgr13" draw:text-style-name="MP29" draw:layer="backgroundobjects" svg:width="2.365cm" svg:height="2.032cm" svg:x="30.908cm" svg:y="0.57cm">
        <draw:image xlink:href="Pictures/10000001000000CD000000B0EBA9330A.png" xlink:type="simple" xlink:show="embed" xlink:actuate="onLoad" draw:mime-type="image/png">
          <text:p/>
        </draw:image>
      </draw:frame>
      <draw:frame draw:name="Shape 6" draw:style-name="Mgr14" draw:text-style-name="MP30" draw:layer="backgroundobjects" svg:width="0.759cm" svg:height="0.537cm" svg:x="32.768cm" svg:y="2.257cm">
        <draw:text-box>
          <text:p><text:span text:style-name="MT14">®</text:span></text:p>
        </draw:text-box>
      </draw:frame>
      <draw:frame draw:name="Shape 303" draw:style-name="Mgr15" draw:text-style-name="MP30" draw:layer="backgroundobjects" svg:width="23.739cm" svg:height="0.426cm" svg:x="0.351cm" svg:y="18.5cm">
        <draw:text-box>
          <text:p><text:span text:style-name="MT15">Copyright © </text:span><text:span text:style-name="MT16">2026 OpenPrinting. All rights reserved. </text:span></text:p>
        </draw:text-box>
      </draw:frame>
      <draw:frame draw:style-name="Mgr16" draw:text-style-name="MP30" draw:layer="backgroundobjects" svg:width="1.954cm" svg:height="0.608cm" svg:x="31.898cm" svg:y="18.44cm">
        <draw:text-box>
          <text:p><text:span text:style-name="MT17"><text:page-number>&lt;number&gt;</text:page-number></text:span></text:p>
        </draw:text-box>
      </draw:frame>
      <draw:frame draw:name="place_holder" presentation:style-name="Mpr23" draw:text-style-name="MP25" draw:layer="backgroundobjects" svg:width="23.909cm" svg:height="3.507cm" svg:x="2.057cm" svg:y="1.743cm" presentation:class="title" presentation:user-transformed="true">
        <draw:text-box>
          <text:p/>
        </draw:text-box>
      </draw:frame>
      <draw:frame draw:name="place_holder" presentation:style-name="Mpr24" draw:text-style-name="MP25" draw:layer="backgroundobjects" svg:width="23.909cm" svg:height="13.23cm" svg:x="2.057cm" svg:y="5.838cm" presentation:class="outline" presentation:user-transformed="true">
        <draw:text-box>
          <text:p/>
        </draw:text-box>
      </draw:frame>
      <presentation:notes style:page-layout-name="PM2">
        <draw:page-thumbnail presentation:style-name="_5f_Bullet_5f_20_5f_Slide-title" draw:layer="backgroundobjects" svg:width="16.929cm" svg:height="9.524cm" svg:x="1.06cm" svg:y="1.93cm" presentation:class="page"/>
        <draw:frame presentation:style-name="_5f_Bullet_5f_20_5f_Slide-notes" draw:layer="backgroundobjects" svg:width="15.239cm" svg:height="11.429cm" svg:x="1.905cm" svg:y="12.065cm" presentation:class="notes" presentation:placeholder="true">
          <draw:text-box/>
        </draw:frame>
      </presentation:notes>
    </style:master-page>
    <style:master-page style:name="_32__5f_Bullet_20_Slide_5f_" style:display-name="2_Bullet Slide_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Shape 300" draw:style-name="Mgr9" draw:text-style-name="MP5" draw:layer="backgroundobjects" svg:width="33.857cm" svg:height="0.634cm" svg:x="0.001cm" svg:y="18.415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2" draw:style-name="Mgr10" draw:text-style-name="MP5" draw:layer="backgroundobjects" svg:width="33.857cm" svg:height="3.174cm" svg:x="0.001cm" svg:y="0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wg-4dark-bkgrnd-transparency.png" draw:style-name="Mgr5" draw:text-style-name="MP6" draw:layer="backgroundobjects" svg:width="2.365cm" svg:height="2.032cm" svg:x="30.908cm" svg:y="0.57cm">
        <draw:image xlink:href="Pictures/10000001000000CD000000B0EBA9330A.png" xlink:type="simple" xlink:show="embed" xlink:actuate="onLoad" draw:mime-type="image/png">
          <text:p/>
        </draw:image>
      </draw:frame>
      <draw:custom-shape draw:name="Shape 6" draw:style-name="Mgr6" draw:text-style-name="MP8" draw:layer="backgroundobjects" svg:width="0.76cm" svg:height="0.537cm" svg:x="32.765cm" svg:y="2.257cm">
        <text:p text:style-name="MP7"><text:span text:style-name="MT2">®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Shape 303" draw:style-name="Mgr7" draw:text-style-name="MP10" draw:layer="backgroundobjects" svg:width="23.741cm" svg:height="0.426cm" svg:x="0.351cm" svg:y="18.503cm">
        <text:p text:style-name="MP9"><text:span text:style-name="MT3">Copyright © </text:span><text:span text:style-name="MT4">2026 OpenPrinting. All rights reserved.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Shape 30" presentation:style-name="Mpr25" draw:text-style-name="MP16" draw:layer="backgroundobjects" svg:width="29.21cm" svg:height="2.821cm" svg:x="1.269cm" svg:y="0.126cm" presentation:class="title" presentation:user-transformed="true">
        <draw:text-box>
          <text:p text:style-name="MP15"><text:span text:style-name="MT9">Title Text</text:span></text:p>
        </draw:text-box>
      </draw:frame>
      <draw:frame draw:name="Shape 31" presentation:style-name="Mpr26" draw:text-style-name="MP23" draw:layer="backgroundobjects" svg:width="31.496cm" svg:height="14.251cm" svg:x="1.269cm" svg:y="3.809cm" presentation:class="outline" presentation:user-transformed="true">
        <draw:text-box>
          <text:list text:style-name="ML2">
            <text:list-item>
              <text:p text:style-name="MP20"><text:span text:style-name="MT10">Body Level One</text:span></text:p>
              <text:list>
                <text:list-item>
                  <text:p text:style-name="MP21"><text:span text:style-name="MT11">Body Level Two</text:span></text:p>
                  <text:list>
                    <text:list-item>
                      <text:p text:style-name="MP20"><text:span text:style-name="MT11">Body Level Three</text:span></text:p>
                      <text:list>
                        <text:list-item>
                          <text:p text:style-name="MP22"><text:span text:style-name="MT12">Body Level Four</text:span></text:p>
                          <text:list>
                            <text:list-item>
                              <text:p text:style-name="MP22"><text:span text:style-name="MT12">Body Level Five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Shape 307" presentation:style-name="Mpr27" draw:text-style-name="MP27" draw:layer="backgroundobjects" svg:width="1.858cm" svg:height="0.635cm" svg:x="32.003cm" svg:y="18.414cm" presentation:class="page-number" presentation:user-transformed="true">
        <draw:text-box>
          <text:p text:style-name="MP26"><text:span text:style-name="MT13"><text:page-number>&lt;number&gt;</text:page-number></text:span></text:p>
        </draw:text-box>
      </draw:frame>
      <presentation:notes style:page-layout-name="PM2">
        <draw:page-thumbnail presentation:style-name="_32__5f_Bullet_20_Slide_5f_-title" draw:layer="backgroundobjects" svg:width="12.699cm" svg:height="9.524cm" svg:x="3.175cm" svg:y="1.93cm" presentation:class="page"/>
        <draw:frame presentation:style-name="_32__5f_Bullet_20_Slide_5f_-notes" draw:layer="backgroundobjects" svg:width="15.239cm" svg:height="11.429cm" svg:x="1.905cm" svg:y="12.065cm" presentation:class="notes" presentation:placeholder="true">
          <draw:text-box/>
        </draw:frame>
        <draw:frame presentation:style-name="Mpr28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8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9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29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PWG Face-to-Face Plenary Session - August 2019</dc:title>
    <meta:initial-creator>Smith Kennedy [HP Inc.]</meta:initial-creator>
    <meta:editing-cycles>745</meta:editing-cycles>
    <meta:print-date>2026-06-24T19:14:33.022696907</meta:print-date>
    <dc:date>2026-08-22T23:02:10.824282713</dc:date>
    <meta:editing-duration>P36DT22H8M21S</meta:editing-duration>
    <meta:generator>LibreOffice/26.2.2.2$Linux_X86_64 LibreOffice_project/620$Build-2</meta:generator>
    <meta:printed-by>PDF files</meta:printed-by>
    <meta:document-statistic meta:object-count="215"/>
    <meta:user-defined meta:name="AppVersion">16.0000</meta:user-defined>
    <meta:user-defined meta:name="Company">IEEE ISTO Printer Working Group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1</meta:user-defined>
    <meta:user-defined meta:name="PresentationFormat" meta:value-type="string">On-screen Show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19</meta:user-defined>
  </office:meta>
</office:document-meta>
</file>